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4:cm-2024-04"/><text:bookmark-start text:name="__RefHeading___chaosmeeting_2024_04_1"/><text:bookmark-start text:name="chaosmeeting_2024_04"/>ChaosMeeting 2024/04<text:bookmark-end text:name="__RefHeading___chaosmeeting_2024_04_1"/><text:bookmark-end text:name="chaosmeeting_2024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08/04/2024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services:nextcloud" text:style-name="Internet_20_link" text:visited-style-name="Visited_20_Internet_20_Link">nextcloud</text:a>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xbr" text:style-name="Internet_20_link" text:visited-style-name="Visited_20_Internet_20_Link">xbr</text:a>             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              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yberattack_xz_backdoor_4"/><text:bookmark-start text:name="cyberattack_xz_backdoor"/>Cyberattack &amp; XZ backdoor<text:bookmark-end text:name="__RefHeading___cyberattack_xz_backdoor_4"/><text:bookmark-end text:name="cyberattack_xz_backdoor"/></text:h>
      <text:p text:style-name="Text_20_body">(chatting)</text:p>
      <text:h text:style-name="Heading_20_3" text:outline-level="3"><text:bookmark-start text:name="__RefHeading___press_appearances_5"/><text:bookmark-start text:name="press_appearances"/>Press appearances<text:bookmark-end text:name="__RefHeading___press_appearances_5"/><text:bookmark-end text:name="press_appearances"/></text:h>
      <text:p text:style-name="Text_20_body">We updated the press appearances page to include 2024 entr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17:06</meta:creation-date>
    <dc:creator>Generated</dc:creator>
    <dc:date>2026-08-11T10::17:06</dc:date>
    <dc:language>en-US</dc:language>
    <meta:editing-cycles>1</meta:editing-cycles>
    <meta:editing-duration>PT0S</meta:editing-duration>
    <dc:title>lb:organization:chaosmeetings:2024:cm-2024-04</dc:title>
  </office:meta>
</office:document-meta>
</file>