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5:cm-2025-04"/><text:bookmark-start text:name="__RefHeading___chaosmeeting_2025_04_1"/><text:bookmark-start text:name="chaosmeeting_2025_04"/>ChaosMeeting 2025/04<text:bookmark-end text:name="__RefHeading___chaosmeeting_2025_04_1"/><text:bookmark-end text:name="chaosmeeting_2025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 </text:p>
          </table:table-cell>
          <table:table-cell office:value-type="string" table:style-name="tablecell">
            <text:p text:style-name="tablealignleft"> 25/08/2025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 </text:p>
          </table:table-cell>
          <table:table-cell office:value-type="string" table:style-name="tablecell">
            <text:p text:style-name="tablealignleft"> 20:00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 </text:p>
          </table:table-cell>
          <table:table-cell office:value-type="string" table:style-name="tablecell">
            <text:p text:style-name="tablealignleft"> <text:a xlink:type="simple" xlink:href="https://wiki.c3l.lu/doku.php?id=services:nextcloud" text:style-name="Internet_20_link" text:visited-style-name="Visited_20_Internet_20_Link">nextcloud</text:a>          </text:p>
          </table:table-cell>
        </table:table-row>
        <table:table-row>
          <table:table-cell office:value-type="string" table:style-name="tableheader">
            <text:p text:style-name="Table_20_Heading"> Administrative Council Attendees: 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   </text:p>
          </table:table-cell>
        </table:table-row>
        <table:table-row>
          <table:table-cell office:value-type="string" table:style-name="tableheader">
            <text:p text:style-name="Table_20_Heading"> Minutes Recording                 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Freifunk - <text:a xlink:type="simple" xlink:href="https://wiki.c3l.lu/doku.php?id=user:xbr" text:style-name="Internet_20_link" text:visited-style-name="Visited_20_Internet_20_Link">xbr</text:a></text:p>
        </text:list-item>
        <text:list-item>
          <text:p text:style-name="List_20_1_Content_Last"> Alternative Meshed Networks - <text:a xlink:type="simple" xlink:href="https://wiki.c3l.lu/doku.php?id=user:orimpe" text:style-name="Internet_20_link" text:visited-style-name="Visited_20_Internet_20_Link">orimpe</text:a>,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freifunk_4"/><text:bookmark-start text:name="freifunk"/>Freifunk<text:bookmark-end text:name="__RefHeading___freifunk_4"/><text:bookmark-end text:name="freifunk"/></text:h>
      <text:h text:style-name="Heading_20_4" text:outline-level="4"><text:bookmark-start text:name="__RefHeading___github_org_5"/><text:bookmark-start text:name="github_org"/>GitHub Org<text:bookmark-end text:name="__RefHeading___github_org_5"/><text:bookmark-end text:name="github_org"/></text:h>
      <text:p text:style-name="Text_20_body"><text:a xlink:type="simple" xlink:href="https://wiki.c3l.lu/doku.php?id=user:orimpe" text:style-name="Internet_20_link" text:visited-style-name="Visited_20_Internet_20_Link">orimpe</text:a> does not have access to the <text:a xlink:type="simple" xlink:href="https://github.com/Freifunk-Luxembourg" text:style-name="Internet_20_link" text:visited-style-name="Visited_20_Internet_20_Link">Freifunk-Luxembourg Org</text:a>.</text:p>
      <text:p text:style-name="Text_20_body"><text:a xlink:type="simple" xlink:href="https://wiki.c3l.lu/doku.php?id=user:fantawams" text:style-name="Internet_20_link" text:visited-style-name="Visited_20_Internet_20_Link">fantawams</text:a> might have access, looking at <text:a xlink:type="simple" xlink:href="https://wiki.c3l.lu/doku.php?id=projects:freifunk:meetup:2019-03" text:style-name="Internet_20_link" text:visited-style-name="Visited_20_Internet_20_Link">FreiFunk Meetup 2019/03</text:a>. Worst case, <text:a xlink:type="simple" xlink:href="https://wiki.c3l.lu/doku.php?id=user:sid" text:style-name="Internet_20_link" text:visited-style-name="Visited_20_Internet_20_Link">sid</text:a> might have access. </text:p>
      <text:p text:style-name="Text_20_body">If the site is mirrored on GitHub, we could make use of GitHub Actions for building. See: <text:a xlink:type="simple" xlink:href="https://github.com/freifunk-darmstadt/site-ffda/actions/runs/16657953396" text:style-name="Internet_20_link" text:visited-style-name="Visited_20_Internet_20_Link">Freifunk Darmstadt's usage</text:a>.</text:p>
      <text:h text:style-name="Heading_20_4" text:outline-level="4"><text:bookmark-start text:name="__RefHeading___jitsi_ansible_6"/><text:bookmark-start text:name="jitsi_ansible"/>Jitsi &amp; Ansible<text:bookmark-end text:name="__RefHeading___jitsi_ansible_6"/><text:bookmark-end text:name="jitsi_ansible"/></text:h>
      <text:p text:style-name="Text_20_body"><text:a xlink:type="simple" xlink:href="https://cloud.c3l.lu" text:style-name="Internet_20_link" text:visited-style-name="Visited_20_Internet_20_Link">C3L NextCloud's Talk</text:a> works, but it's not great, as such, it would be cool if we could run Jitsi on Freifunk Infrastructure.</text:p>
      <text:p text:style-name="Text_20_body">The pain point is using Ansible for fflux: it is so complex that it is never touched, and using Ansible for that makes it difficult.<text:line-break/>
Setting up gateways via Ansible works, but the main server is too complex.</text:p>
      <text:p text:style-name="Text_20_body">fflux-test is now running Debian 13, Ansible configuration has been updated accordingly.</text:p>
      <text:h text:style-name="Heading_20_4" text:outline-level="4"><text:bookmark-start text:name="__RefHeading___vpn_7"/><text:bookmark-start text:name="vpn"/>VPN<text:bookmark-end text:name="__RefHeading___vpn_7"/><text:bookmark-end text:name="vpn"/></text:h>
      <text:p text:style-name="Text_20_body"><text:a xlink:type="simple" xlink:href="https://mullvad.net/en/blog/reminder-that-openvpn-is-being-removed" text:style-name="Internet_20_link" text:visited-style-name="Visited_20_Internet_20_Link">OpenVPN will be deprecrated by our VPN provider</text:a>, we need to move to WireGuard.</text:p>
      <text:p text:style-name="Text_20_body">Currently IPv6 does not work via the VPN, but nodes <text:span text:style-name="Strong_20_Emphasis">only</text:span> have IPv6.<text:line-break/>
This is due to the VPN configuration script (up/down).</text:p>
      <text:p text:style-name="Text_20_body">When we move to WireGuard, we'll have to rewrite those configs and the routing things.</text:p>
      <text:h text:style-name="Heading_20_4" text:outline-level="4"><text:bookmark-start text:name="__RefHeading___running_our_own_dns_8"/><text:bookmark-start text:name="running_our_own_dns"/>Running our own DNS<text:bookmark-end text:name="__RefHeading___running_our_own_dns_8"/><text:bookmark-end text:name="running_our_own_dns"/></text:h>
      <text:p text:style-name="Text_20_body">We should run our own DNS, fflux has been running bind since 2023, we've just never switched over.</text:p>
      <text:h text:style-name="Heading_20_4" text:outline-level="4"><text:bookmark-start text:name="__RefHeading___gluon_9"/><text:bookmark-start text:name="gluon"/>gluon<text:bookmark-end text:name="__RefHeading___gluon_9"/><text:bookmark-end text:name="gluon"/></text:h>
      <text:p text:style-name="Text_20_body"><text:a xlink:type="simple" xlink:href="https://wiki.c3l.lu/doku.php?id=user:xbr" text:style-name="Internet_20_link" text:visited-style-name="Visited_20_Internet_20_Link">xbr</text:a> had built experimental v2023.2.5, but wanted to add <text:a xlink:type="simple" xlink:href="https://gluon.readthedocs.io/en/latest/features/multidomain.html" text:style-name="Internet_20_link" text:visited-style-name="Visited_20_Internet_20_Link">multi domain support</text:a> for individual gateway testing.</text:p>
      <text:p text:style-name="Text_20_body">We looked into a 360 deg. AP, but it seems like the current known option is not stable in busy environments: <text:a xlink:type="simple" xlink:href="https://forum.freifunk.net/t/cudy-wr3000-v1-instabile-verbindung/24416/3" text:style-name="Internet_20_link" text:visited-style-name="Visited_20_Internet_20_Link">https://forum.freifunk.net/t/cudy-wr3000-v1-instabile-verbindung/24416/3</text:a></text:p>
      <text:p text:style-name="Text_20_body">Adding SSH keys to the site config could be useful instead of adding them manually, possibly enabled by default. As such, we would avoid issues of "forgetting" to add keys.</text:p>
      <text:h text:style-name="Heading_20_3" text:outline-level="3"><text:bookmark-start text:name="__RefHeading___alternative_meshed_networks_10"/><text:bookmark-start text:name="alternative_meshed_networks"/>Alternative Meshed Networks<text:bookmark-end text:name="__RefHeading___alternative_meshed_networks_10"/><text:bookmark-end text:name="alternative_meshed_networks"/></text:h>
      <text:p text:style-name="Text_20_body">We need to re-do the internal poll to pick a date.</text:p>
      <text:p text:style-name="Text_20_body"><text:a xlink:type="simple" xlink:href="https://wiki.c3l.lu/doku.php?id=user:orimpe" text:style-name="Internet_20_link" text:visited-style-name="Visited_20_Internet_20_Link">orimpe</text:a> is considering doing a <text:a xlink:type="simple" xlink:href="https://wiki.c3l.lu/doku.php?id=events:spark-up" text:style-name="Internet_20_link" text:visited-style-name="Visited_20_Internet_20_Link">Spark-up!</text:a> event regarding those networks.</text:p>
      <text:p text:style-name="Text_20_body">In the ChaosStuff, <text:a xlink:type="simple" xlink:href="https://wiki.c3l.lu/doku.php?id=user:orimpe" text:style-name="Internet_20_link" text:visited-style-name="Visited_20_Internet_20_Link">orimpe</text:a> set up the following:</text:p>
      <text:list text:style-name="List_20_1" text:continue-numbering="false">
        <text:list-item>
          <text:p text:style-name="List_20_1_Content_First"> Meshtastic client</text:p>
        </text:list-item>
        <text:list-item>
          <text:p text:style-name="List_20_1_Content_Last"> Meshcore room server</text:p>
        </text:list-item>
      </text:list>
      <text:p text:style-name="Text_20_body">We should have an over-arching project for "network" projects: Freifunk, Meshtastic, Meshcore, …<text:line-break/>
We'll try to find a name…</text:p>
      <text:p text:style-name="Text_20_body">Again, we still have a wiki page: <text:a xlink:type="simple" xlink:href="https://wiki.c3l.lu/doku.php?id=projects:meshnet:meshtastic" text:style-name="Internet_20_link" text:visited-style-name="Visited_20_Internet_20_Link">Meshtastic / Meshco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7:12</meta:creation-date>
    <dc:creator>Generated</dc:creator>
    <dc:date>2026-08-11T08::27:12</dc:date>
    <dc:language>en-US</dc:language>
    <meta:editing-cycles>1</meta:editing-cycles>
    <meta:editing-duration>PT0S</meta:editing-duration>
    <dc:title>lb:organization:chaosmeetings:2025:cm-2025-04</dc:title>
  </office:meta>
</office:document-meta>
</file>