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b:organization:chaosmeetings:2026:cm-2026-02"/><text:bookmark-start text:name="__RefHeading___chaosmeeting_2026_02_1"/><text:bookmark-start text:name="chaosmeeting_2026_02"/>ChaosMeeting 2026/02<text:bookmark-end text:name="__RefHeading___chaosmeeting_2026_02_1"/><text:bookmark-end text:name="chaosmeeting_2026_02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                              </text:p>
          </table:table-cell>
          <table:table-cell office:value-type="string" table:style-name="tablecell">
            <text:p text:style-name="tablealignleft"> 09/02/2026                                          </text:p>
          </table:table-cell>
        </table:table-row>
        <table:table-row>
          <table:table-cell office:value-type="string" table:style-name="tableheader">
            <text:p text:style-name="Table_20_Heading"> Time                               </text:p>
          </table:table-cell>
          <table:table-cell office:value-type="string" table:style-name="tablecell">
            <text:p text:style-name="tablealignleft"> 20:00 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Location                           </text:p>
          </table:table-cell>
          <table:table-cell office:value-type="string" table:style-name="tablecell">
            <text:p text:style-name="tablealignleft"> <text:a xlink:type="simple" xlink:href="https://wiki.c3l.lu/doku.php?id=chaosstuff" text:style-name="Internet_20_link" text:visited-style-name="Visited_20_Internet_20_Link">ChaosStuff</text:a> / <text:a xlink:type="simple" xlink:href="https://wiki.c3l.lu/doku.php?id=services:nextcloud" text:style-name="Internet_20_link" text:visited-style-name="Visited_20_Internet_20_Link">nextcloud</text:a> </text:p>
          </table:table-cell>
        </table:table-row>
        <table:table-row>
          <table:table-cell office:value-type="string" table:style-name="tableheader">
            <text:p text:style-name="Table_20_Heading"> Administrative Council Attendees:  </text:p>
          </table:table-cell>
          <table:table-cell office:value-type="string" table:style-name="tablecell">
            <text:p text:style-name="tablealignleft"> <text:a xlink:type="simple" xlink:href="https://wiki.c3l.lu/doku.php?id=user:xbr" text:style-name="Internet_20_link" text:visited-style-name="Visited_20_Internet_20_Link">xbr</text:a>                                        </text:p>
          </table:table-cell>
        </table:table-row>
        <table:table-row>
          <table:table-cell office:value-type="string" table:style-name="tableheader">
            <text:p text:style-name="Table_20_Heading"> Minutes Recording                  </text:p>
          </table:table-cell>
          <table:table-cell office:value-type="string" table:style-name="tablecell">
            <text:p text:style-name="tablealignleft"> <text:a xlink:type="simple" xlink:href="https://wiki.c3l.lu/doku.php?id=user:xbr" text:style-name="Internet_20_link" text:visited-style-name="Visited_20_Internet_20_Link">xbr</text:a>                                        </text:p>
          </table:table-cell>
        </table:table-row>
      </table:table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list text:style-name="List_20_1" text:continue-numbering="false">
        <text:list-item>
          <text:p text:style-name="List_20_1_Content_First"> Network / NextCloud Talk - <text:a xlink:type="simple" xlink:href="https://wiki.c3l.lu/doku.php?id=user:orimpe" text:style-name="Internet_20_link" text:visited-style-name="Visited_20_Internet_20_Link">orimpe</text:a></text:p>
        </text:list-item>
        <text:list-item>
          <text:p text:style-name="List_20_1_Content"> Freifunk - <text:a xlink:type="simple" xlink:href="https://wiki.c3l.lu/doku.php?id=user:xbr" text:style-name="Internet_20_link" text:visited-style-name="Visited_20_Internet_20_Link">xbr</text:a></text:p>
        </text:list-item>
        <text:list-item>
          <text:p text:style-name="List_20_1_Content"> MeshNet - <text:a xlink:type="simple" xlink:href="https://wiki.c3l.lu/doku.php?id=user:orimpe" text:style-name="Internet_20_link" text:visited-style-name="Visited_20_Internet_20_Link">orimpe</text:a></text:p>
        </text:list-item>
        <text:list-item>
          <text:p text:style-name="List_20_1_Content"> SpaCo update - <text:a xlink:type="simple" xlink:href="https://wiki.c3l.lu/doku.php?id=user:orimpe" text:style-name="Internet_20_link" text:visited-style-name="Visited_20_Internet_20_Link">orimpe</text:a></text:p>
        </text:list-item>
        <text:list-item>
          <text:p text:style-name="List_20_1_Content_Last"> AG Preparations</text:p>
        </text:list-item>
      </text:list>
      <text:h text:style-name="Heading_20_2" text:outline-level="2"><text:bookmark-start text:name="__RefHeading___minutes_3"/><text:bookmark-start text:name="minutes"/>Minutes<text:bookmark-end text:name="__RefHeading___minutes_3"/><text:bookmark-end text:name="minutes"/></text:h>
      <text:h text:style-name="Heading_20_3" text:outline-level="3"><text:bookmark-start text:name="__RefHeading___network_nextcloud_talk_4"/><text:bookmark-start text:name="network_nextcloud_talk"/>Network / NextCloud Talk<text:bookmark-end text:name="__RefHeading___network_nextcloud_talk_4"/><text:bookmark-end text:name="network_nextcloud_talk"/></text:h>
      <text:p text:style-name="Text_20_body"><text:a xlink:type="simple" xlink:href="https://wiki.c3l.lu/doku.php?id=user:orimpe" text:style-name="Internet_20_link" text:visited-style-name="Visited_20_Internet_20_Link">orimpe</text:a> was having some issues connecting to some services and had to use a wired connection to reach NextCloud Talk.</text:p>
      <text:p text:style-name="Text_20_body">The network in the <text:a xlink:type="simple" xlink:href="https://wiki.c3l.lu/doku.php?id=chaosstuff" text:style-name="Internet_20_link" text:visited-style-name="Visited_20_Internet_20_Link">ChaosStuff</text:a> needs to be reworked, but SpaCo update needs to be considered, due to Internet Sharing.</text:p>
      <text:h text:style-name="Heading_20_3" text:outline-level="3"><text:bookmark-start text:name="__RefHeading___freifunk_5"/><text:bookmark-start text:name="freifunk"/>Freifunk<text:bookmark-end text:name="__RefHeading___freifunk_5"/><text:bookmark-end text:name="freifunk"/></text:h>
      <text:p text:style-name="Text_20_body">Mullvad has turned off OpenVPN support, which has caused downtime in the Freifunk network.</text:p>
      <text:p text:style-name="Text_20_body">Moving to NixOS looks interesting but time-intensive.</text:p>
      <text:h text:style-name="Heading_20_3" text:outline-level="3"><text:bookmark-start text:name="__RefHeading___meshnet_6"/><text:bookmark-start text:name="meshnet"/>MeshNet<text:bookmark-end text:name="__RefHeading___meshnet_6"/><text:bookmark-end text:name="meshnet"/></text:h>
      <text:p text:style-name="Text_20_body">LARU has a few people interested in both MeshCore and Meshtastic, they are also undecided. (some chats about it)</text:p>
      <text:p text:style-name="Text_20_body">Soon, we'll build a first prototype for the DEA, and the east is slowly being covered with MeshCore.</text:p>
      <text:h text:style-name="Heading_20_3" text:outline-level="3"><text:bookmark-start text:name="__RefHeading___spaco_update_7"/><text:bookmark-start text:name="spaco_update"/>SpaCo update<text:bookmark-end text:name="__RefHeading___spaco_update_7"/><text:bookmark-end text:name="spaco_update"/></text:h>
      <text:p text:style-name="Text_20_body">When should we tidy up the crates? On the day of the GA? Some people seem to dislike it, but <text:a xlink:type="simple" xlink:href="https://wiki.c3l.lu/doku.php?id=user:orimpe" text:style-name="Internet_20_link" text:visited-style-name="Visited_20_Internet_20_Link">orimpe</text:a> mostly cares about knowing when.</text:p>
      <text:p text:style-name="Text_20_body">We had a meeting with the VDL, there will be renovations in our building, it'll probably impact us around end 2027 - 2028, we'll have to move out and then in again.</text:p>
      <text:p text:style-name="Text_20_body">We'll probably have to downsize to a single room, but we'd possibly be a storage room in the basement. There might also the the addition of a lift.</text:p>
      <text:p text:style-name="Text_20_body">We're not sure what the network situation is going to be like: f.i. PhotoClub Internet Sharing, but the VDL is OK with us having our own network.</text:p>
      <text:h text:style-name="Heading_20_3" text:outline-level="3"><text:bookmark-start text:name="__RefHeading___ag_preparations_8"/><text:bookmark-start text:name="ag_preparations"/>AG Preparations<text:bookmark-end text:name="__RefHeading___ag_preparations_8"/><text:bookmark-end text:name="ag_preparations"/></text:h>
      <text:p text:style-name="Text_20_body">…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0::35:31</meta:creation-date>
    <dc:creator>Generated</dc:creator>
    <dc:date>2026-08-12T10::35:31</dc:date>
    <dc:language>en-US</dc:language>
    <meta:editing-cycles>1</meta:editing-cycles>
    <meta:editing-duration>PT0S</meta:editing-duration>
    <dc:title>lb:organization:chaosmeetings:2026:cm-2026-02</dc:title>
  </office:meta>
</office:document-meta>
</file>