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6:cm-2026-04"/><text:bookmark-start text:name="__RefHeading___chaosmeeting_2026_04_1"/><text:bookmark-start text:name="chaosmeeting_2026_04"/>ChaosMeeting 2026/04<text:bookmark-end text:name="__RefHeading___chaosmeeting_2026_04_1"/><text:bookmark-end text:name="chaosmeeting_2026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09/03/2026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/ <text:a xlink:type="simple" xlink:href="https://wiki.c3l.lu/doku.php?id=services:nextcloud" text:style-name="Internet_20_link" text:visited-style-name="Visited_20_Internet_20_Link">nextcloud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eshnet</text:p>
          <text:list text:style-name="List_20_1">
            <text:list-item>
              <text:p text:style-name="List_20_1_Content"> Website</text:p>
            </text:list-item>
            <text:list-item>
              <text:p text:style-name="List_20_1_Content"> Handheld nodes ??? did they arrive yet?</text:p>
            </text:list-item>
            <text:list-item>
              <text:p text:style-name="List_20_1_Content"> Branding / how to promote/talk about Meshnet</text:p>
            </text:list-item>
          </text:list>
        </text:list-item>
        <text:list-item>
          <text:p text:style-name="List_20_1_Content_Last"> What is our opinion/stance on (Gen)AI?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meshnet_4"/><text:bookmark-start text:name="meshnet"/>MeshNet<text:bookmark-end text:name="__RefHeading___meshnet_4"/><text:bookmark-end text:name="meshnet"/></text:h>
      <text:h text:style-name="Heading_20_3" text:outline-level="3"><text:bookmark-start text:name="__RefHeading___gen_ai_5"/><text:bookmark-start text:name="gen_ai"/>(Gen)AI<text:bookmark-end text:name="__RefHeading___gen_ai_5"/><text:bookmark-end text:name="gen_ai"/></text:h>
      <text:p text:style-name="Text_20_body">Generative AI is, whether we want it or not, quite present in society, including the news. It is only a matter of time before we get asked about it, f.i. by the press. We should discuss this topic, and write down our thoughts, as to have a coherent public st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42:31</meta:creation-date>
    <dc:creator>Generated</dc:creator>
    <dc:date>2026-08-11T07::42:31</dc:date>
    <dc:language>en-US</dc:language>
    <meta:editing-cycles>1</meta:editing-cycles>
    <meta:editing-duration>PT0S</meta:editing-duration>
    <dc:title>lb:organization:chaosmeetings:2026:cm-2026-04</dc:title>
  </office:meta>
</office:document-meta>
</file>