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5"/><text:bookmark-start text:name="__RefHeading___chaosmeeting_2026_04_1"/><text:bookmark-start text:name="chaosmeeting_2026_04"/>ChaosMeeting 2026/04<text:bookmark-end text:name="__RefHeading___chaosmeeting_2026_04_1"/><text:bookmark-end text:name="chaosmeeting_2026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13/04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shnet</text:p>
          <text:list text:style-name="List_20_1">
            <text:list-item>
              <text:p text:style-name="List_20_1_Content"> Website</text:p>
            </text:list-item>
            <text:list-item>
              <text:p text:style-name="List_20_1_Content"> Handheld nodes ??? did they arrive yet?</text:p>
            </text:list-item>
            <text:list-item>
              <text:p text:style-name="List_20_1_Content"> Branding / how to promote/talk about Meshnet</text:p>
            </text:list-item>
            <text:list-item>
              <text:p text:style-name="List_20_1_Content_Last"> Node config: regio Settings</text:p>
            </text:list-item>
          </text:list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8:40</meta:creation-date>
    <dc:creator>Generated</dc:creator>
    <dc:date>2026-08-12T12::48:40</dc:date>
    <dc:language>en-US</dc:language>
    <meta:editing-cycles>1</meta:editing-cycles>
    <meta:editing-duration>PT0S</meta:editing-duration>
    <dc:title>lb:organization:chaosmeetings:2026:cm-2026-05</dc:title>
  </office:meta>
</office:document-meta>
</file>