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6:cm-2026-07"/><text:bookmark-start text:name="__RefHeading___chaosmeeting_2026_07_1"/><text:bookmark-start text:name="chaosmeeting_2026_07"/>ChaosMeeting 2026/07<text:bookmark-end text:name="__RefHeading___chaosmeeting_2026_07_1"/><text:bookmark-end text:name="chaosmeeting_2026_0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25/05/2026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/ <text:a xlink:type="simple" xlink:href="https://wiki.c3l.lu/doku.php?id=services:nextcloud" text:style-name="Internet_20_link" text:visited-style-name="Visited_20_Internet_20_Link">nextcloud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, <text:a xlink:type="simple" xlink:href="https://wiki.c3l.lu/doku.php?id=user:xbr" text:style-name="Internet_20_link" text:visited-style-name="Visited_20_Internet_20_Link">xbr</text:a>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18::21:55</meta:creation-date>
    <dc:creator>Generated</dc:creator>
    <dc:date>2026-09-14T18::21:55</dc:date>
    <dc:language>en-US</dc:language>
    <meta:editing-cycles>1</meta:editing-cycles>
    <meta:editing-duration>PT0S</meta:editing-duration>
    <dc:title>lb:organization:chaosmeetings:2026:cm-2026-07</dc:title>
  </office:meta>
</office:document-meta>
</file>