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9"/><text:bookmark-start text:name="__RefHeading___chaosmeeting_2026_09_1"/><text:bookmark-start text:name="chaosmeeting_2026_09"/>ChaosMeeting 2026/09<text:bookmark-end text:name="__RefHeading___chaosmeeting_2026_09_1"/><text:bookmark-end text:name="chaosmeeting_2026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4/08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xbr" text:style-name="Internet_20_link" text:visited-style-name="Visited_20_Internet_20_Link">xbr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website Meshnet.lu</text:p>
        </text:list-item>
        <text:list-item>
          <text:p text:style-name="List_20_1_Content"> DEA &amp; Meshcore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Meshcore ML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bsite_meshnet.lu_4"/><text:bookmark-start text:name="website_meshnet.lu"/>website Meshnet.lu<text:bookmark-end text:name="__RefHeading___website_meshnet.lu_4"/><text:bookmark-end text:name="website_meshnet.lu"/></text:h>
      <text:p text:style-name="Text_20_body">Website ass do, create content</text:p>
      <text:h text:style-name="Heading_20_3" text:outline-level="3"><text:bookmark-start text:name="__RefHeading___dea_meshcore_5"/><text:bookmark-start text:name="dea_meshcore"/>DEA &amp; Meshcore<text:bookmark-end text:name="__RefHeading___dea_meshcore_5"/><text:bookmark-end text:name="dea_meshcore"/></text:h>
      <text:p text:style-name="Text_20_body">De Ben (DEA) gett rapelleiert, d rechnung ze bezuelen dass mer memberen auscahsen, phase 2 starten mer gä am oktober. POE nodes sin och nach nett ugeschloss.</text:p>
      <text:h text:style-name="Heading_20_3" text:outline-level="3"><text:bookmark-start text:name="__RefHeading___meshcore_6"/><text:bookmark-start text:name="meshcore"/>Meshcore<text:bookmark-end text:name="__RefHeading___meshcore_6"/><text:bookmark-end text:name="meshcore"/></text:h>
      <text:p text:style-name="Text_20_body">Mir hunn eng Mailinglescht fir Orga vu Meshcore.lu:
meshcore@lists.c3l.lu</text:p>
      <text:p text:style-name="Text_20_body">ToDo:
→ Feedback config → meshcore.lu updaten</text:p>
      <text:h text:style-name="Heading_20_3" text:outline-level="3"><text:bookmark-start text:name="__RefHeading___ki_positionspapier_7"/><text:bookmark-start text:name="ki_positionspapier"/>KI Positionspapier<text:bookmark-end text:name="__RefHeading___ki_positionspapier_7"/><text:bookmark-end text:name="ki_positionspapier"/></text:h>
      <text:p text:style-name="Text_20_body">Mir hunn e Brainstorming fir e Positiounspaper zu KI gemeet. Stay tu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2::35:02</meta:creation-date>
    <dc:creator>Generated</dc:creator>
    <dc:date>2026-08-25T02::35:02</dc:date>
    <dc:language>en-US</dc:language>
    <meta:editing-cycles>1</meta:editing-cycles>
    <meta:editing-duration>PT0S</meta:editing-duration>
    <dc:title>lb:organization:chaosmeetings:2026:cm-2026-09</dc:title>
  </office:meta>
</office:document-meta>
</file>