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6:cm-2026-10"/><text:bookmark-start text:name="__RefHeading___chaosmeeting_2026_09_1"/><text:bookmark-start text:name="chaosmeeting_2026_09"/>ChaosMeeting 2026/09<text:bookmark-end text:name="__RefHeading___chaosmeeting_2026_09_1"/><text:bookmark-end text:name="chaosmeeting_2026_0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1/09/2026              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, <text:a xlink:type="simple" xlink:href="https://wiki.c3l.lu/doku.php?id=user:xbr" text:style-name="Internet_20_link" text:visited-style-name="Visited_20_Internet_20_Link">xbr</text:a>   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Koop RL fir JOTA-JOTI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4" text:outline-level="4"><text:bookmark-start text:name="__RefHeading___jota-joti_4"/><text:bookmark-start text:name="jota-joti"/>JOTA-JOTI<text:bookmark-end text:name="__RefHeading___jota-joti_4"/><text:bookmark-end text:name="jota-joti"/></text:h>
      <text:p text:style-name="Text_20_body"><text:a xlink:type="simple" xlink:href="https://wiki.c3l.lu/doku.php?id=user:orimpe:private" text:style-name="Internet_20_link" text:visited-style-name="Visited_20_Internet_20_Link">https://wiki.c3l.lu/doku.php?id=user:orimpe:private</text:a>
Info meshcore + devices + ausschaffen fir e Workshop an JOTA event 202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0::00:04</meta:creation-date>
    <dc:creator>Generated</dc:creator>
    <dc:date>2026-09-15T10::00:04</dc:date>
    <dc:language>en-US</dc:language>
    <meta:editing-cycles>1</meta:editing-cycles>
    <meta:editing-duration>PT0S</meta:editing-duration>
    <dc:title>lb:organization:chaosmeetings:2026:cm-2026-10</dc:title>
  </office:meta>
</office:document-meta>
</file>