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3bfa9ddc8c45e2460e4f05dce61f1c8.svg"/>
  <manifest:file-entry manifest:media-type="image/png" manifest:full-path="Pictures/76b3912fc6969b5b9f02a0759f87de54.png"/>
  <manifest:file-entry manifest:media-type="image/png" manifest:full-path="Pictures/043ea4d409e043447f12cda5e351a691.png"/>
  <manifest:file-entry manifest:media-type="image/png" manifest:full-path="Pictures/c26c76aab0ec02762ada0de8b4b99d2a.png"/>
  <manifest:file-entry manifest:media-type="image/png" manifest:full-path="Pictures/04bfbb4cadfcc4bf5468d6bdfa35d3cf.png"/>
  <manifest:file-entry manifest:media-type="image/png" manifest:full-path="Pictures/27f41a7f0c5fa956bf49657742d0ab3b.png"/>
  <manifest:file-entry manifest:media-type="image/png" manifest:full-path="Pictures/0abe0c0e414012980c0263e46d42b8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b3bfa9ddc8c45e2460e4f05dce61f1c8.svg" xlink:type="simple" xlink:show="embed" xlink:actuate="onLoad"/></draw:frame> <text:span text:style-name="Strong_20_Emphasis"><text:bookmark text:name="lb:organization:donation"/>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spenden_1"/><text:bookmark-start text:name="spenden"/>Spenden<text:bookmark-end text:name="__RefHeading___spenden_1"/><text:bookmark-end text:name="spenden"/></text:h>
      <text:p text:style-name="Text_20_body">Een Club lieft net nemen vun sengen Memberen mee och vun Suen. Right now we have members but we lack the money to finish or even create new projects. As a club we know that if you want to attract new donations you need to provide the donor something in return. It must be visible what your donated money is used for. That's why we are now putting a donation bar on every project Wiki page. This indicates what project needs money and how much. <text:line-break/><text:line-break/>
A simple overview of fund-able projects has now been created. So if you want to help us finishing projects or to kick-start new ones then please go ahead. Check out our <text:a xlink:type="simple" xlink:href="https://wiki.c3l.lu/doku.php?id=projects:bootstrap" text:style-name="Internet_20_link" text:visited-style-name="Visited_20_Internet_20_Link">current projects</text:a> and decide by yourself what you want to actively support. No project found that you are interested in? <text:a xlink:type="simple" xlink:href="https://wiki.c3l.lu/doku.php?id=organization:membership" text:style-name="Internet_20_link" text:visited-style-name="Visited_20_Internet_20_Link">Join us</text:a> and launch it by yourself!</text:p>
      <text:p text:style-name="Text_20_body"><draw:frame draw:style-name="mediaright" draw:name="1" text:anchor-type="paragraph" draw:z-index="1" svg:width="2.6458333333333cm" style:rel-width="100%" svg:height="2.6006054131054cm" style:rel-height="scale"><draw:image xlink:href="Pictures/76b3912fc6969b5b9f02a0759f87de54.png" xlink:type="simple" xlink:show="embed" xlink:actuate="onLoad"/></draw:frame> <draw:frame draw:style-name="mediaright" draw:name="2" text:anchor-type="paragraph" draw:z-index="2" svg:width="2.6458333333333cm" style:rel-width="100%" svg:height="2.6458333333333cm" style:rel-height="scale"><draw:image xlink:href="Pictures/043ea4d409e043447f12cda5e351a691.png" xlink:type="simple" xlink:show="embed" xlink:actuate="onLoad"/></draw:frame> <draw:frame draw:style-name="mediaright" draw:name="3" text:anchor-type="paragraph" draw:z-index="3" svg:width="2.6458333333333cm" style:rel-width="100%" svg:height="2.6458333333333cm" style:rel-height="scale"><draw:image xlink:href="Pictures/c26c76aab0ec02762ada0de8b4b99d2a.png" xlink:type="simple" xlink:show="embed" xlink:actuate="onLoad"/></draw:frame>
<text:line-break/><text:line-break/>
Mir akzeptéieren Bitcoin, <text:a xlink:type="simple" xlink:href="https://wiki.c3l.lu/doku.php?id=organization:about#contact" text:style-name="Internet_20_link" text:visited-style-name="Visited_20_Internet_20_Link">cash via mail</text:a> an natierlech och wire transfers!
<text:line-break/><text:line-break/></text:p>
      <text:h text:style-name="Heading_20_2" text:outline-level="2"><text:bookmark-start text:name="__RefHeading___projeten_2"/><text:bookmark-start text:name="projeten"/>Projeten<text:bookmark-end text:name="__RefHeading___projeten_2"/><text:bookmark-end text:name="projeten"/></text:h>
      <text:p text:style-name="Text_20_body">Hei ass eng lëscht vun Projeten déi am Moment frou wieren finanziell Hëllef ze kréien : <text:line-break/></text:p>
      <text:list text:style-name="List_20_1" text:continue-numbering="false">
        <text:list-item>
          <text:p text:style-name="List_20_1_Content_First"> <text:a xlink:type="simple" xlink:href="https://wiki.c3l.lu/doku.php?id=projects:yab" text:style-name="Internet_20_link" text:visited-style-name="Visited_20_Internet_20_Link">YAB - Yet another Bar</text:a></text:p>
        </text:list-item>
        <text:list-item>
          <text:p text:style-name="List_20_1_Content"> <text:a xlink:type="simple" xlink:href="https://wiki.c3l.lu/doku.php?id=projects:hydroponic" text:style-name="Internet_20_link" text:visited-style-name="Visited_20_Internet_20_Link">Hydroponic - Indoor Gardening</text:a></text:p>
        </text:list-item>
        <text:list-item>
          <text:p text:style-name="List_20_1_Content"> <text:a xlink:type="simple" xlink:href="https://wiki.c3l.lu/doku.php?id=projects:frennvunderenn" text:style-name="Internet_20_link" text:visited-style-name="Visited_20_Internet_20_Link">Frënn vun der Ënn - Tor Exit Node Hosting</text:a></text:p>
        </text:list-item>
        <text:list-item>
          <text:p text:style-name="List_20_1_Content"> <text:a xlink:type="simple" xlink:href="https://wiki.c3l.lu/doku.php?id=projects:freifunk" text:style-name="Internet_20_link" text:visited-style-name="Visited_20_Internet_20_Link">Freifunk - Public WiFi done right!</text:a></text:p>
        </text:list-item>
        <text:list-item>
          <text:p text:style-name="List_20_1_Content"> <text:a xlink:type="simple" xlink:href="https://wiki.c3l.lu/doku.php?id=projects:mcd" text:style-name="Internet_20_link" text:visited-style-name="Visited_20_Internet_20_Link">Ultimaker 3</text:a></text:p>
        </text:list-item>
        <text:list-item>
          <text:p text:style-name="List_20_1_Content_Last"> <text:a xlink:type="simple" xlink:href="https://wiki.c3l.lu/doku.php?id=projects:cncmill" text:style-name="Internet_20_link" text:visited-style-name="Visited_20_Internet_20_Link">CNC-mill</text:a></text:p>
        </text:list-item>
      </text:list>
      <text:h text:style-name="Heading_20_3" text:outline-level="3"><text:bookmark-start text:name="__RefHeading___bank_informatiounen_fir_eng_spend_ze_mann_3"/><text:bookmark-start text:name="bank_informatiounen_fir_eng_spend_ze_mann"/>Bank Informatiounen fir eng Spend ze mann<text:bookmark-end text:name="__RefHeading___bank_informatiounen_fir_eng_spend_ze_mann_3"/><text:bookmark-end text:name="bank_informatiounen_fir_eng_spend_ze_mann"/></text:h>
      <text:p text:style-name="Preformatted_20_Text">Account-Holder: Chaos Computer Club Lëtzebuerg<text:line-break/>BIC/Swift: BCEELULLXXX<text:line-break/>IBAN: LU29 0019 2855 3890 4000<text:line-break/>Communication: Donation $PROJECTNAME</text:p>
      <text:h text:style-name="Heading_20_3" text:outline-level="3"><text:bookmark-start text:name="__RefHeading___bitcoin_4"/><text:bookmark-start text:name="bitcoin"/>Bitcoin<text:bookmark-end text:name="__RefHeading___bitcoin_4"/><text:bookmark-end text:name="bitcoin"/></text:h>
      <text:p text:style-name="Preformatted_20_Text">BTC Adress: 1PEsge9D6q2GBmfRUwiL1aJzmWUUZki5cb</text:p>
      <text:p text:style-name="Text_20_body"><draw:frame draw:style-name="mediaright" draw:name="4" text:anchor-type="paragraph" draw:z-index="4" svg:width="7.9375cm" style:rel-width="100%" svg:height="7.9375cm" style:rel-height="scale"><draw:image xlink:href="Pictures/04bfbb4cadfcc4bf5468d6bdfa35d3cf.png" xlink:type="simple" xlink:show="embed" xlink:actuate="onLoad"/></draw:frame>
Of course you can also donate without specifying a certain project!<text:line-break/>
Use the Bank details above or use this Bitcoin QRCode (10€ donation). Bitcoin donations are very welcome and prefered! Please note that if you want to help out a specific project then you must provide the name of it in the communication field.</text:p>
      <text:p text:style-name="Text_20_body">Bitcoin Adress: <text:span text:style-name="Strong_20_Emphasis">1PEsge9D6q2GBmfRUwiL1aJzmWUUZki5cb</text:span>
<text:line-break/><text:line-break/><text:line-break/><text:line-break/><text:line-break/><text:line-break/><text:line-break/><text:line-break/></text:p>
      <text:h text:style-name="Heading_20_1" text:outline-level="1"><text:bookmark-start text:name="__RefHeading___webshop_5"/><text:bookmark-start text:name="webshop"/>Webshop<text:bookmark-end text:name="__RefHeading___webshop_5"/><text:bookmark-end text:name="webshop"/></text:h>
      <text:p text:style-name="Text_20_body"><draw:frame draw:style-name="medialeft" draw:name="5" text:anchor-type="paragraph" draw:z-index="5" svg:width="3.96875cm" style:rel-width="100%" svg:height="3.96875cm" style:rel-height="scale"><draw:image xlink:href="Pictures/27f41a7f0c5fa956bf49657742d0ab3b.png" xlink:type="simple" xlink:show="embed" xlink:actuate="onLoad"/></draw:frame> <draw:frame draw:style-name="medialeft" draw:name="6" text:anchor-type="paragraph" draw:z-index="6" svg:width="3.96875cm" style:rel-width="100%" svg:height="3.96875cm" style:rel-height="scale"><draw:image xlink:href="Pictures/0abe0c0e414012980c0263e46d42b825.png" xlink:type="simple" xlink:show="embed" xlink:actuate="onLoad"/></draw:frame>
Spread the word by wearing one of our Club shirts. You can order on our <text:a xlink:type="simple" xlink:href="http://www.shirtcity.de/shop/c3l" text:style-name="Internet_20_link" text:visited-style-name="Visited_20_Internet_20_Link">outsourced online shop</text:a>. Easy payments, fast delivery and good quality.
<text:line-break/>
<text:line-break/>Should you want to buy the stuff with Bitcoin then you should use a service like <text:a xlink:type="simple" xlink:href="https://bitwa.la/" text:style-name="Internet_20_link" text:visited-style-name="Visited_20_Internet_20_Link">Bitwala</text:a>. <text:line-break/><text:line-break/><text:line-break/><text:line-break/><text:line-break/></text:p>
      <text:h text:style-name="Heading_20_1" text:outline-level="1"><text:bookmark-start text:name="__RefHeading___membership_6"/><text:bookmark-start text:name="membership"/>Membership<text:bookmark-end text:name="__RefHeading___membership_6"/><text:bookmark-end text:name="membership"/></text:h>
      <text:p text:style-name="Text_20_body">The membership is open to every person who would like to be an effective member of the organization. C3L actually differs between <text:span text:style-name="Strong_20_Emphasis">effective members</text:span> whom have the right to vote on the <text:a xlink:type="simple" xlink:href="https://wiki.c3l.lu/doku.php?id=organization:ga:bootstrap" text:style-name="Internet_20_link" text:visited-style-name="Visited_20_Internet_20_Link">(Extraordinary) General Assembly</text:a> and the <text:span text:style-name="Strong_20_Emphasis">support members</text:span> whom wish only to support and thus have no voting right on EGAs.</text:p>
      <text:p text:style-name="Text_20_body">The membership fees for people with a regular income lies with <text:span text:style-name="Strong_20_Emphasis">50€</text:span> per year and for pupils / students <text:span text:style-name="Strong_20_Emphasis">25€</text:span> per year. Starving hackers are always welcome to send us an e-mail or come and talk to us and we'll surely find a solution.</text:p>
      <text:p text:style-name="Text_20_body">C3L is a non-profit or­ga­ni­za­tion and thus, lives about its membership fees and donations. The financial support helps the or­ga­ni­za­tion to cover costs which are essential to run the club (e.g. funding projects or buying hardware that is shared within club members).</text:p>
      <text:p text:style-name="Text_20_body">We encourage you to come a few times along to the <text:a xlink:type="simple" xlink:href="https://wiki.c3l.lu/doku.php?id=organization:chaosmeetings:bootstrap" text:style-name="Internet_20_link" text:visited-style-name="Visited_20_Internet_20_Link">chaosmeetings</text:a> and have a look around before becoming a member, this should give you the chance to take the right decision for yourself without being over-hasty.</text:p>
      <text:p text:style-name="Text_20_body">To subscribe, please fill out the <text:a xlink:type="simple" xlink:href="http://download.c3l.lu/dlbase/docs/C3L_Membership_Form.pdf" text:style-name="Internet_20_link" text:visited-style-name="Visited_20_Internet_20_Link">following form</text:a> and send the signed document back to <text:a xlink:type="simple" xlink:href="mailto:info@c3l.lu" text:style-name="Internet_20_link" text:visited-style-name="Visited_20_Internet_20_Link">info@c3l.lu</text:a></text:p>
      <text:h text:style-name="Heading_20_2" text:outline-level="2"><text:bookmark-start text:name="__RefHeading___bankkonto_7"/><text:bookmark-start text:name="bankkonto"/>Bankkonto<text:bookmark-end text:name="__RefHeading___bankkonto_7"/><text:bookmark-end text:name="bankkonto"/></text:h>
      <text:p text:style-name="Preformatted_20_Text">Account-Holder: Chaos Computer Club Lëtzebuerg<text:line-break/>BIC/Swift: BCEELULLXXX<text:line-break/>IBAN: LU29 0019 2855 3890 4000<text:line-break/>Communication: Membership Fee $YEAR $USERNAME</text:p>
      <text:h text:style-name="Heading_20_2" text:outline-level="2"><text:bookmark-start text:name="__RefHeading___bitcoin_8"/><text:bookmark-start text:name="bitcoin1"/>Bitcoin<text:bookmark-end text:name="__RefHeading___bitcoin_8"/><text:bookmark-end text:name="bitcoin1"/></text:h>
      <text:p text:style-name="Preformatted_20_Text">BTC Adress: 1PXyKT8yoZKcnuq2UgmAU8FutyYRoNPFPL</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For every person wiring their yearly <text:span text:style-name="Strong_20_Emphasis">membership fee</text:span>, please use <text:span text:style-name="Strong_20_Emphasis"><text:span text:style-name="Emphasis">Membership Fee $YEAR $USERNAME</text:span></text:span> as communication. <text:line-break/>
If you use Bitcoin for your <text:span text:style-name="Strong_20_Emphasis">membership fee</text:span> you need to mail us the Transaction ID for verificatio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7T09::35:01</meta:creation-date>
    <dc:creator>Generated</dc:creator>
    <dc:date>2026-09-17T09::35:01</dc:date>
    <dc:language>en-US</dc:language>
    <meta:editing-cycles>1</meta:editing-cycles>
    <meta:editing-duration>PT0S</meta:editing-duration>
    <dc:title>lb:organization:donation</dc:title>
  </office:meta>
</office:document-meta>
</file>