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  <manifest:file-entry manifest:media-type="image/png" manifest:full-path="Pictures/6169389c6d29e015ceb97431e6091771.png"/>
  <manifest:file-entry manifest:media-type="image/png" manifest:full-path="Pictures/a046386e6c140c581c32a2a80ff57195.png"/>
  <manifest:file-entry manifest:media-type="image/png" manifest:full-path="Pictures/cbf3d19c6cbef1ee9c80728b7df592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organization:finances:transparency-reports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NoTitle_1"/><text:bookmark-start text:name="section"/>2019<text:bookmark-end text:name="__RefHeading___NoTitle_1"/><text:bookmark-end text:name="section"/></text:h>
      <text:h text:style-name="Heading_20_2" text:outline-level="2"><text:bookmark-start text:name="__RefHeading___iwwersiicht_2"/><text:bookmark-start text:name="iwwersiicht"/>Iwwersiicht<text:bookmark-end text:name="__RefHeading___iwwersiicht_2"/><text:bookmark-end text:name="iwwersiicht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wwersiicht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8</text:span> </text:p>
          </table:table-cell>
          <table:table-cell office:value-type="string" table:style-name="tablecell">
            <text:p text:style-name="tablealignleft"> <text:span text:style-name="Strong_20_Emphasis">2019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446,52€ </text:p>
          </table:table-cell>
          <table:table-cell office:value-type="string" table:style-name="tablecell">
            <text:p text:style-name="tablealignleft"> 1542,61€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ifferenz</text:span> </text:p>
          </table:table-cell>
          <table:table-cell office:value-type="string" table:style-name="tablecell">
            <text:p text:style-name="tablealignleft"> +1096,09€ </text:p>
          </table:table-cell>
        </table:table-row>
      </table:table>
      <text:h text:style-name="Heading_20_2" text:outline-level="2"><text:bookmark-start text:name="__RefHeading___income_3"/><text:bookmark-start text:name="income"/>Income<text:bookmark-end text:name="__RefHeading___income_3"/><text:bookmark-end text:name="income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ncome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Spenden</text:span> </text:p>
          </table:table-cell>
          <table:table-cell office:value-type="string" table:style-name="tablecell">
            <text:p text:style-name="tablealignleft"> 2218,04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embershipfee</text:span> </text:p>
          </table:table-cell>
          <table:table-cell office:value-type="string" table:style-name="tablecell">
            <text:p text:style-name="tablealignleft"> 1400,0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essen a Gedrénks</text:span> </text:p>
          </table:table-cell>
          <table:table-cell office:value-type="string" table:style-name="tablecell">
            <text:p text:style-name="tablealignleft"> 3791,67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7409,71€ </text:p>
          </table:table-cell>
        </table:table-row>
      </table:table>
      <text:h text:style-name="Heading_20_2" text:outline-level="2"><text:bookmark-start text:name="__RefHeading___expenses_4"/><text:bookmark-start text:name="expenses"/>Expenses<text:bookmark-end text:name="__RefHeading___expenses_4"/><text:bookmark-end text:name="expenses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Expenses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Administration</text:span>   </text:p>
          </table:table-cell>
          <table:table-cell office:value-type="string" table:style-name="tablecell">
            <text:p text:style-name="tablealignleft"> 917,65€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</text:span>               </text:p>
          </table:table-cell>
          <table:table-cell office:value-type="string" table:style-name="tablecell">
            <text:p text:style-name="tablealignleft"> 2023,57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frastructure</text:span>   </text:p>
          </table:table-cell>
          <table:table-cell office:value-type="string" table:style-name="tablecell">
            <text:p text:style-name="tablealignleft"> 1765,83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ood and Drinks</text:span>  </text:p>
          </table:table-cell>
          <table:table-cell office:value-type="string" table:style-name="tablecell">
            <text:p text:style-name="tablealignleft"> 1606,57€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 </text:p>
          </table:table-cell>
          <table:table-cell office:value-type="string" table:style-name="tablecell">
            <text:p text:style-name="tablealignleft"> 6313,62€  </text:p>
          </table:table-cell>
        </table:table-row>
      </table:table>
      <text:h text:style-name="Heading_20_1" text:outline-level="1"><text:bookmark-start text:name="__RefHeading___NoTitle_5"/><text:bookmark-start text:name="section1"/>2018<text:bookmark-end text:name="__RefHeading___NoTitle_5"/><text:bookmark-end text:name="section1"/></text:h>
      <text:h text:style-name="Heading_20_2" text:outline-level="2"><text:bookmark-start text:name="__RefHeading___iwwersiicht_6"/><text:bookmark-start text:name="iwwersiicht1"/>Iwwersiicht<text:bookmark-end text:name="__RefHeading___iwwersiicht_6"/><text:bookmark-end text:name="iwwersiicht1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wwersiicht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7</text:span> </text:p>
          </table:table-cell>
          <table:table-cell office:value-type="string" table:style-name="tablecell">
            <text:p text:style-name="tablealignleft"> <text:span text:style-name="Strong_20_Emphasis">2018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829,04€ </text:p>
          </table:table-cell>
          <table:table-cell office:value-type="string" table:style-name="tablecell">
            <text:p text:style-name="tablealignleft"> 446,52€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**Differenz ** </text:p>
          </table:table-cell>
          <table:table-cell office:value-type="string" table:style-name="tablecell">
            <text:p text:style-name="tablealignleft"> -382,52€ </text:p>
          </table:table-cell>
        </table:table-row>
      </table:table>
      <text:h text:style-name="Heading_20_2" text:outline-level="2"><text:bookmark-start text:name="__RefHeading___income_7"/><text:bookmark-start text:name="income1"/>Income<text:bookmark-end text:name="__RefHeading___income_7"/><text:bookmark-end text:name="income1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ncome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Spenden</text:span> </text:p>
          </table:table-cell>
          <table:table-cell office:value-type="string" table:style-name="tablecell">
            <text:p text:style-name="tablealignleft"> 1588,43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embershipfee</text:span> </text:p>
          </table:table-cell>
          <table:table-cell office:value-type="string" table:style-name="tablecell">
            <text:p text:style-name="tablealignleft"> 1026,0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essen a Gedrénks</text:span> </text:p>
          </table:table-cell>
          <table:table-cell office:value-type="string" table:style-name="tablecell">
            <text:p text:style-name="tablealignleft"> 3911,71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6526,14€ </text:p>
          </table:table-cell>
        </table:table-row>
      </table:table>
      <text:h text:style-name="Heading_20_2" text:outline-level="2"><text:bookmark-start text:name="__RefHeading___expenses_8"/><text:bookmark-start text:name="expenses1"/>Expenses<text:bookmark-end text:name="__RefHeading___expenses_8"/><text:bookmark-end text:name="expenses1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Expenses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Administration</text:span>   </text:p>
          </table:table-cell>
          <table:table-cell office:value-type="string" table:style-name="tablecell">
            <text:p text:style-name="tablealignleft"> 105,97€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</text:span>               </text:p>
          </table:table-cell>
          <table:table-cell office:value-type="string" table:style-name="tablecell">
            <text:p text:style-name="tablealignleft"> 4230,85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frastructure</text:span>   </text:p>
          </table:table-cell>
          <table:table-cell office:value-type="string" table:style-name="tablecell">
            <text:p text:style-name="tablealignleft"> 995,95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ood and Drinks</text:span>  </text:p>
          </table:table-cell>
          <table:table-cell office:value-type="string" table:style-name="tablecell">
            <text:p text:style-name="tablealignleft"> 1575,89€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 </text:p>
          </table:table-cell>
          <table:table-cell office:value-type="string" table:style-name="tablecell">
            <text:p text:style-name="tablealignleft"> 6908,66€  </text:p>
          </table:table-cell>
        </table:table-row>
      </table:table>
      <text:h text:style-name="Heading_20_1" text:outline-level="1"><text:bookmark-start text:name="__RefHeading___NoTitle_9"/><text:bookmark-start text:name="section2"/>2017<text:bookmark-end text:name="__RefHeading___NoTitle_9"/><text:bookmark-end text:name="section2"/></text:h>
      <text:h text:style-name="Heading_20_2" text:outline-level="2"><text:bookmark-start text:name="__RefHeading___iwwersiicht_10"/><text:bookmark-start text:name="iwwersiicht2"/>Iwwersiicht<text:bookmark-end text:name="__RefHeading___iwwersiicht_10"/><text:bookmark-end text:name="iwwersiicht2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wwersiicht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6</text:span> </text:p>
          </table:table-cell>
          <table:table-cell office:value-type="string" table:style-name="tablecell">
            <text:p text:style-name="tablealignleft"> <text:span text:style-name="Strong_20_Emphasis">2017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2089,78€ </text:p>
          </table:table-cell>
          <table:table-cell office:value-type="string" table:style-name="tablecell">
            <text:p text:style-name="tablealignleft"> 829,04€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ifferenz</text:span> </text:p>
          </table:table-cell>
          <table:table-cell office:value-type="string" table:style-name="tablecell">
            <text:p text:style-name="tablealignleft"> -1260,74€ </text:p>
          </table:table-cell>
        </table:table-row>
      </table:table>
      <text:h text:style-name="Heading_20_2" text:outline-level="2"><text:bookmark-start text:name="__RefHeading___income_11"/><text:bookmark-start text:name="income2"/>Income<text:bookmark-end text:name="__RefHeading___income_11"/><text:bookmark-end text:name="income2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ncome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Spenden</text:span> </text:p>
          </table:table-cell>
          <table:table-cell office:value-type="string" table:style-name="tablecell">
            <text:p text:style-name="tablealignleft"> 1974,06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embershipfee</text:span> </text:p>
          </table:table-cell>
          <table:table-cell office:value-type="string" table:style-name="tablecell">
            <text:p text:style-name="tablealignleft"> 1075,0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essen a Gedrénks</text:span> </text:p>
          </table:table-cell>
          <table:table-cell office:value-type="string" table:style-name="tablecell">
            <text:p text:style-name="tablealignleft"> 2301,00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5350,06€ </text:p>
          </table:table-cell>
        </table:table-row>
      </table:table>
      <text:h text:style-name="Heading_20_2" text:outline-level="2"><text:bookmark-start text:name="__RefHeading___expenses_12"/><text:bookmark-start text:name="expenses2"/>Expenses<text:bookmark-end text:name="__RefHeading___expenses_12"/><text:bookmark-end text:name="expenses2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Expenses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Administration</text:span>   </text:p>
          </table:table-cell>
          <table:table-cell office:value-type="string" table:style-name="tablecell">
            <text:p text:style-name="tablealignleft"> 926,07€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</text:span>               </text:p>
          </table:table-cell>
          <table:table-cell office:value-type="string" table:style-name="tablecell">
            <text:p text:style-name="tablealignleft"> 2487,38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frastructure</text:span>   </text:p>
          </table:table-cell>
          <table:table-cell office:value-type="string" table:style-name="tablecell">
            <text:p text:style-name="tablealignleft"> 1610,31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ood and Drinks</text:span>  </text:p>
          </table:table-cell>
          <table:table-cell office:value-type="string" table:style-name="tablecell">
            <text:p text:style-name="tablealignleft"> 1587,04€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 </text:p>
          </table:table-cell>
          <table:table-cell office:value-type="string" table:style-name="tablecell">
            <text:p text:style-name="tablealignleft"> 6610,80€  </text:p>
          </table:table-cell>
        </table:table-row>
      </table:table>
      <text:h text:style-name="Heading_20_1" text:outline-level="1"><text:bookmark-start text:name="__RefHeading___NoTitle_13"/><text:bookmark-start text:name="section3"/>2016<text:bookmark-end text:name="__RefHeading___NoTitle_13"/><text:bookmark-end text:name="section3"/></text:h>
      <text:h text:style-name="Heading_20_2" text:outline-level="2"><text:bookmark-start text:name="__RefHeading___iwwersiicht_14"/><text:bookmark-start text:name="iwwersiicht3"/>Iwwersiicht<text:bookmark-end text:name="__RefHeading___iwwersiicht_14"/><text:bookmark-end text:name="iwwersiicht3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wwersiicht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5</text:span> </text:p>
          </table:table-cell>
          <table:table-cell office:value-type="string" table:style-name="tablecell">
            <text:p text:style-name="tablealignleft"> <text:span text:style-name="Strong_20_Emphasis">2016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580,82€ </text:p>
          </table:table-cell>
          <table:table-cell office:value-type="string" table:style-name="tablecell">
            <text:p text:style-name="tablealignleft"> 2089,78€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ifferenz</text:span> </text:p>
          </table:table-cell>
          <table:table-cell office:value-type="string" table:style-name="tablecell">
            <text:p text:style-name="tablealignleft"> +1508,96€ </text:p>
          </table:table-cell>
        </table:table-row>
      </table:table>
      <text:h text:style-name="Heading_20_2" text:outline-level="2"><text:bookmark-start text:name="__RefHeading___income_15"/><text:bookmark-start text:name="income3"/>Income<text:bookmark-end text:name="__RefHeading___income_15"/><text:bookmark-end text:name="income3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ncome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Spenden</text:span> </text:p>
          </table:table-cell>
          <table:table-cell office:value-type="string" table:style-name="tablecell">
            <text:p text:style-name="tablealignleft"> 2543,18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embershipfee</text:span> </text:p>
          </table:table-cell>
          <table:table-cell office:value-type="string" table:style-name="tablecell">
            <text:p text:style-name="tablealignleft"> 1245,0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essen a Gedrénks</text:span> </text:p>
          </table:table-cell>
          <table:table-cell office:value-type="string" table:style-name="tablecell">
            <text:p text:style-name="tablealignleft"> 5365,48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9153,66€ </text:p>
          </table:table-cell>
        </table:table-row>
      </table:table>
      <text:h text:style-name="Heading_20_2" text:outline-level="2"><text:bookmark-start text:name="__RefHeading___expenses_16"/><text:bookmark-start text:name="expenses3"/>Expenses<text:bookmark-end text:name="__RefHeading___expenses_16"/><text:bookmark-end text:name="expenses3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Expenses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Administration</text:span> </text:p>
          </table:table-cell>
          <table:table-cell office:value-type="string" table:style-name="tablecell">
            <text:p text:style-name="tablealignleft"> 896,28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</text:span> </text:p>
          </table:table-cell>
          <table:table-cell office:value-type="string" table:style-name="tablecell">
            <text:p text:style-name="tablealignleft"> 1581,89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frastructure</text:span> </text:p>
          </table:table-cell>
          <table:table-cell office:value-type="string" table:style-name="tablecell">
            <text:p text:style-name="tablealignleft"> 2062,1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essen a Gedrénks</text:span> </text:p>
          </table:table-cell>
          <table:table-cell office:value-type="string" table:style-name="tablecell">
            <text:p text:style-name="tablealignleft"> 3104,43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7644,70€ </text:p>
          </table:table-cell>
        </table:table-row>
      </table:table>
      <text:h text:style-name="Heading_20_2" text:outline-level="2"><text:bookmark-start text:name="__RefHeading___btc_17"/><text:bookmark-start text:name="btc"/>BTC<text:bookmark-end text:name="__RefHeading___btc_17"/><text:bookmark-end text:name="btc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BTC   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5</text:span> </text:p>
          </table:table-cell>
          <table:table-cell office:value-type="string" table:style-name="tablecell">
            <text:p text:style-name="tablealignleft"> <text:span text:style-name="Strong_20_Emphasis">2016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291.04 mBTC </text:p>
          </table:table-cell>
          <table:table-cell office:value-type="string" table:style-name="tablecell">
            <text:p text:style-name="tablealignleft"> 393.88 mBTC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ifferenz</text:span> </text:p>
          </table:table-cell>
          <table:table-cell office:value-type="string" table:style-name="tablecell">
            <text:p text:style-name="tablealignleft"> +102.84 mBTC </text:p>
          </table:table-cell>
        </table:table-row>
      </table:table>
      <text:h text:style-name="Heading_20_1" text:outline-level="1"><text:bookmark-start text:name="__RefHeading___NoTitle_18"/><text:bookmark-start text:name="section4"/>2015<text:bookmark-end text:name="__RefHeading___NoTitle_18"/><text:bookmark-end text:name="section4"/></text:h>
      <text:p text:style-name="Text_20_body">Saldo begin 2015: 297,50€ <text:line-break/>
Saldo end 2015: 580,82€ <text:line-break/>
Donations received: 9,52€ <text:line-break/>
<text:line-break/></text:p>
      <text:h text:style-name="Heading_20_2" text:outline-level="2"><text:bookmark-start text:name="__RefHeading___biggest_expenses_19"/><text:bookmark-start text:name="biggest_expenses"/>Biggest expenses<text:bookmark-end text:name="__RefHeading___biggest_expenses_19"/><text:bookmark-end text:name="biggest_expenses"/></text:h>
      <text:p text:style-name="Text_20_body">Storage rental fees for a year: 2.490,00€ <text:line-break/>
Server payments sum up to: 0€ - Server donated by <text:a xlink:type="simple" xlink:href="http://vo.lu" text:style-name="Internet_20_link" text:visited-style-name="Visited_20_Internet_20_Link">Visual Online</text:a><text:line-break/>
<text:line-break/></text:p>
      <text:h text:style-name="Heading_20_2" text:outline-level="2"><text:bookmark-start text:name="__RefHeading___biggest_income_20"/><text:bookmark-start text:name="biggest_income"/>Biggest Income<text:bookmark-end text:name="__RefHeading___biggest_income_20"/><text:bookmark-end text:name="biggest_income"/></text:h>
      <text:p text:style-name="Text_20_body">Server farm management for a third party: 2.280,00€ <text:line-break/></text:p>
      <text:h text:style-name="Heading_20_2" text:outline-level="2"><text:bookmark-start text:name="__RefHeading___btc_21"/><text:bookmark-start text:name="btc1"/>BTC<text:bookmark-end text:name="__RefHeading___btc_21"/><text:bookmark-end text:name="btc1"/></text:h>
      <text:p text:style-name="Text_20_body">Saldo begin 2015: 0,00000000 BTC <text:line-break/>
Saldo end 2015: 0,29104273 BTC</text:p>
      <text:p text:style-name="Text_20_body"><draw:frame draw:style-name="media" draw:name="1" text:anchor-type="as-char" draw:z-index="1" svg:width="7.9375cm" style:rel-width="100%" svg:height="4.2290907434402cm" style:rel-height="scale"><draw:image xlink:href="Pictures/6169389c6d29e015ceb97431e6091771.png" xlink:type="simple" xlink:show="embed" xlink:actuate="onLoad"/></draw:frame></text:p>
      <text:h text:style-name="Heading_20_1" text:outline-level="1"><text:bookmark-start text:name="__RefHeading___NoTitle_22"/><text:bookmark-start text:name="section5"/>2014<text:bookmark-end text:name="__RefHeading___NoTitle_22"/><text:bookmark-end text:name="section5"/></text:h>
      <text:p text:style-name="Text_20_body">Saldo begin 2014: 17,36€ <text:line-break/>
Saldo end 2014: 297,50€ <text:line-break/>
Donations received: 534,50€ <text:line-break/>
<text:line-break/></text:p>
      <text:h text:style-name="Heading_20_2" text:outline-level="2"><text:bookmark-start text:name="__RefHeading___biggest_expenses_23"/><text:bookmark-start text:name="biggest_expenses1"/>Biggest expenses<text:bookmark-end text:name="__RefHeading___biggest_expenses_23"/><text:bookmark-end text:name="biggest_expenses1"/></text:h>
      <text:p text:style-name="Text_20_body">Radio show payment for a year: 420,00€ <text:line-break/>
Server payments sum up to: 561,65€ <text:line-break/>
<text:line-break/></text:p>
      <text:h text:style-name="Heading_20_2" text:outline-level="2"><text:bookmark-start text:name="__RefHeading___biggest_income_24"/><text:bookmark-start text:name="biggest_income1"/>Biggest Income<text:bookmark-end text:name="__RefHeading___biggest_income_24"/><text:bookmark-end text:name="biggest_income1"/></text:h>
      <text:p text:style-name="Text_20_body">Hack.lu income from our booth: 200€ <text:line-break/></text:p>
      <text:p text:style-name="Text_20_body"><draw:frame draw:style-name="media" draw:name="2" text:anchor-type="as-char" draw:z-index="2" svg:width="7.9375cm" style:rel-width="100%" svg:height="4.2290907434402cm" style:rel-height="scale"><draw:image xlink:href="Pictures/a046386e6c140c581c32a2a80ff57195.png" xlink:type="simple" xlink:show="embed" xlink:actuate="onLoad"/></draw:frame></text:p>
      <text:h text:style-name="Heading_20_1" text:outline-level="1"><text:bookmark-start text:name="__RefHeading___NoTitle_25"/><text:bookmark-start text:name="section6"/>2013<text:bookmark-end text:name="__RefHeading___NoTitle_25"/><text:bookmark-end text:name="section6"/></text:h>
      <text:p text:style-name="Text_20_body">Saldo begin 2013: 356,41€ <text:line-break/>
Saldo end 2013: 17,36€ <text:line-break/>
Donations received: 584,12€ <text:line-break/>
<text:line-break/></text:p>
      <text:h text:style-name="Heading_20_2" text:outline-level="2"><text:bookmark-start text:name="__RefHeading___biggest_expenses_26"/><text:bookmark-start text:name="biggest_expenses2"/>Biggest expenses<text:bookmark-end text:name="__RefHeading___biggest_expenses_26"/><text:bookmark-end text:name="biggest_expenses2"/></text:h>
      <text:p text:style-name="Text_20_body">Server payment for a year: 430,42€ <text:line-break/>
Stuff for the Freedom Not Fear Demo: 437,30€ <text:line-break/>
Ultimaker: 1697,63€ <text:line-break/>
<text:line-break/></text:p>
      <text:h text:style-name="Heading_20_2" text:outline-level="2"><text:bookmark-start text:name="__RefHeading___biggest_income_27"/><text:bookmark-start text:name="biggest_income2"/>Biggest Income<text:bookmark-end text:name="__RefHeading___biggest_income_27"/><text:bookmark-end text:name="biggest_income2"/></text:h>
      <text:p text:style-name="Text_20_body">Escher Commune payment for workshops: 1706,02€ <text:line-break/></text:p>
      <text:p text:style-name="Text_20_body"><draw:frame draw:style-name="media" draw:name="3" text:anchor-type="as-char" draw:z-index="3" svg:width="7.9375cm" style:rel-width="100%" svg:height="4.2479151559101cm" style:rel-height="scale"><draw:image xlink:href="Pictures/cbf3d19c6cbef1ee9c80728b7df592e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38:18</meta:creation-date>
    <dc:creator>Generated</dc:creator>
    <dc:date>2026-08-11T18::38:18</dc:date>
    <dc:language>en-US</dc:language>
    <meta:editing-cycles>1</meta:editing-cycles>
    <meta:editing-duration>PT0S</meta:editing-duration>
    <dc:title>lb:organization:finances:transparency-reports</dc:title>
  </office:meta>
</office:document-meta>
</file>