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freifunk:meetup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reifunk_meetup_1"/><text:bookmark-start text:name="freifunk_meetup"/>Freifunk Meetup<text:bookmark-end text:name="__RefHeading___freifunk_meetup_1"/><text:bookmark-end text:name="freifunk_meetup"/></text:h>
      <text:p text:style-name="Text_20_body"><draw:frame draw:style-name="mediaright" draw:name="1" text:anchor-type="paragraph" draw:z-index="1" svg:width="5.2916666666667cm" style:rel-width="100%" svg:height="5.1001918859649cm" style:rel-height="scale"><draw:image xlink:href="Pictures/3154899bcd598f92cf4a25d1d1fe2479.png" xlink:type="simple" xlink:show="embed" xlink:actuate="onLoad"/></draw:frame></text:p>
      <text:p text:style-name="Text_20_body"><text:span text:style-name="Strong_20_Emphasis">Freifunk Meetup's</text:span> take place every <text:span text:style-name="Strong_20_Emphasis">third</text:span> <text:span text:style-name="Strong_20_Emphasis">Monday</text:span> (outside of our ChaosMeeting Mondays) at <text:span text:style-name="Strong_20_Emphasis">19PM</text:span> (but the space is probably open before that, check the space status <text:a xlink:type="simple" xlink:href="https://spaceapi.c3l.lu" text:style-name="Internet_20_link" text:visited-style-name="Visited_20_Internet_20_Link">here</text:a>) in the clubs hackerspace. Everyone can join the Freifunk Meetup and talk with the national Freifunk community. Here you can also get a preconfigured Freifunk rou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15:06</meta:creation-date>
    <dc:creator>Generated</dc:creator>
    <dc:date>2026-08-11T21::15:06</dc:date>
    <dc:language>en-US</dc:language>
    <meta:editing-cycles>1</meta:editing-cycles>
    <meta:editing-duration>PT0S</meta:editing-duration>
    <dc:title>lb:projects:freifunk:meetup</dc:title>
  </office:meta>
</office:document-meta>
</file>