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  <manifest:file-entry manifest:media-type="image/png" manifest:full-path="Pictures/3154899bcd598f92cf4a25d1d1fe24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lb:projects:freifunk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freifunk_1"/><text:bookmark-start text:name="freifunk"/>Freifunk<text:bookmark-end text:name="__RefHeading___freifunk_1"/><text:bookmark-end text:name="freifun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Freifunk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Public WiFi done right!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&amp; <text:a xlink:type="simple" xlink:href="https://wiki.c3l.lu/doku.php?id=user:orimpe" text:style-name="Internet_20_link" text:visited-style-name="Visited_20_Internet_20_Link">orimpe</text:a> 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&amp; <text:a xlink:type="simple" xlink:href="https://wiki.c3l.lu/doku.php?id=user:deflenken" text:style-name="Internet_20_link" text:visited-style-name="Visited_20_Internet_20_Link">deflenken</text:a> &amp; <text:a xlink:type="simple" xlink:href="https://wiki.c3l.lu/doku.php?id=user:fantawams" text:style-name="Internet_20_link" text:visited-style-name="Visited_20_Internet_20_Link">fantawams</text:a> </text:p>
          </table:table-cell>
        </table:table-row>
      </table:table>
      <text:h text:style-name="Heading_20_2" text:outline-level="2"><text:bookmark-start text:name="__RefHeading___what_is_freifunk_2"/><text:bookmark-start text:name="what_is_freifunk"/>What is Freifunk?<text:bookmark-end text:name="__RefHeading___what_is_freifunk_2"/><text:bookmark-end text:name="what_is_freifunk"/></text:h>
      <text:p text:style-name="Text_20_body"><draw:frame draw:style-name="mediaright" draw:name="1" text:anchor-type="paragraph" draw:z-index="1" svg:width="7.9375cm" style:rel-width="100%" svg:height="7.6502878289474cm" style:rel-height="scale"><draw:image xlink:href="Pictures/3154899bcd598f92cf4a25d1d1fe2479.png" xlink:type="simple" xlink:show="embed" xlink:actuate="onLoad"/></draw:frame></text:p>
      <text:p text:style-name="Text_20_body"> from <text:a xlink:type="simple" xlink:href="http://freifunk.net/en/what-is-it-about/" text:style-name="Internet_20_link" text:visited-style-name="Visited_20_Internet_20_Link">Freifunk website</text:a></text:p>
      <text:h text:style-name="Heading_20_2" text:outline-level="2"><text:bookmark-start text:name="__RefHeading___what_is_this_project_about_3"/><text:bookmark-start text:name="what_is_this_project_about"/>What is this project about<text:bookmark-end text:name="__RefHeading___what_is_this_project_about_3"/><text:bookmark-end text:name="what_is_this_project_about"/></text:h>
      <text:p text:style-name="Text_20_body">We host and run the Luxembourgian Freifunk network (gateways, website etc).
To stay up to date about Freifunk Luxembourg you should visit our official dedicated website under <text:a xlink:type="simple" xlink:href="https://freifunk.lu" text:style-name="Internet_20_link" text:visited-style-name="Visited_20_Internet_20_Link">freifunk.lu</text:a></text:p>
      <text:h text:style-name="Heading_20_2" text:outline-level="2"><text:bookmark-start text:name="__RefHeading___meetups_4"/><text:bookmark-start text:name="meetups"/>Meetups<text:bookmark-end text:name="__RefHeading___meetups_4"/><text:bookmark-end text:name="meetups"/></text:h>
      <text:p text:style-name="Text_20_body">To organize the freifunk project we are holding <text:a xlink:type="simple" xlink:href="https://wiki.c3l.lu/doku.php?id=lb:projects:freifunk:meetup" text:style-name="Internet_20_link" text:visited-style-name="Visited_20_Internet_20_Link">Freifunk Meetups</text:a>.</text:p>
      <text:h text:style-name="Heading_20_2" text:outline-level="2"><text:bookmark-start text:name="__RefHeading___contact_5"/><text:bookmark-start text:name="contact"/>Contact:<text:bookmark-end text:name="__RefHeading___contact_5"/><text:bookmark-end text:name="contact"/></text:h>
      <text:list text:style-name="List_20_1" text:continue-numbering="false">
        <text:list-item>
          <text:p text:style-name="List_20_1_Content_First"> freifunk@c3l.lu</text:p>
        </text:list-item>
        <text:list-item>
          <text:p text:style-name="List_20_1_Content_Last"> info@freifunk.lu</text:p>
        </text:list-item>
      </text:list>
      <text:h text:style-name="Heading_20_2" text:outline-level="2"><text:bookmark-start text:name="__RefHeading___supporting_freifunk_letzebuerg_6"/><text:bookmark-start text:name="supporting_freifunk_letzebuerg"/>Supporting Freifunk Lëtzebuerg:<text:bookmark-end text:name="__RefHeading___supporting_freifunk_letzebuerg_6"/><text:bookmark-end text:name="supporting_freifunk_letzebuerg"/></text:h>
      <text:p text:style-name="Text_20_body">Here you can donate → <text:a xlink:type="simple" xlink:href="https://wiki.c3l.lu/doku.php?id=organization:donation" text:style-name="Internet_20_link" text:visited-style-name="Visited_20_Internet_20_Link">Donations</text:a></text:p>
      <text:h text:style-name="Heading_20_2" text:outline-level="2"><text:bookmark-start text:name="__RefHeading___currently_hosted_nodes_by_c3l_members_7"/><text:bookmark-start text:name="currently_hosted_nodes_by_c3l_members"/>Currently hosted nodes by C3L members<text:bookmark-end text:name="__RefHeading___currently_hosted_nodes_by_c3l_members_7"/><text:bookmark-end text:name="currently_hosted_nodes_by_c3l_member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de Name                                                                       </text:p>
          </table:table-cell>
          <table:table-cell office:value-type="string" table:style-name="tableheader">
            <text:p text:style-name="Table_20_Heading"> Hardware Model                                                                           </text:p>
          </table:table-cell>
          <table:table-cell office:value-type="string" table:style-name="tableheader">
            <text:p text:style-name="Table_20_Heading"> User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map.freifunk.lu/#!v:m;n:30b5c25681dd" text:style-name="Internet_20_link" text:visited-style-name="Visited_20_Internet_20_Link">fflux-metalgamer</text:a> 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DR4300.html" text:style-name="Internet_20_link" text:visited-style-name="Visited_20_Internet_20_Link">TP-LINK TL-WDR4300</text:a>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map.freifunk.lu/#!v:m;n:30b5c274b4a1" text:style-name="Internet_20_link" text:visited-style-name="Visited_20_Internet_20_Link">fflux-snowden</text:a>    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DR4300.html" text:style-name="Internet_20_link" text:visited-style-name="Visited_20_Internet_20_Link">TP-LINK TL-WDR4300</text:a>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map.freifunk.lu/#!v:m;n:30b5c274b534" text:style-name="Internet_20_link" text:visited-style-name="Visited_20_Internet_20_Link">fflux-manning</text:a>    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DR4300.html" text:style-name="Internet_20_link" text:visited-style-name="Visited_20_Internet_20_Link">TP-LINK TL-WDR4300</text:a>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map.freifunk.lu/#!v:m;n:30b5c274b4d7" text:style-name="Internet_20_link" text:visited-style-name="Visited_20_Internet_20_Link">fflux-wau-holland</text:a>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DR4300.html" text:style-name="Internet_20_link" text:visited-style-name="Visited_20_Internet_20_Link">TP-LINK TL-WDR4300</text:a>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map.freifunk.lu/#!v:m;n:30b5c274b4d7" text:style-name="Internet_20_link" text:visited-style-name="Visited_20_Internet_20_Link">fflux-arthur.useldinger</text:a>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DR4300.html" text:style-name="Internet_20_link" text:visited-style-name="Visited_20_Internet_20_Link">TP-LINK TL-WDR4300</text:a>  </text:p>
          </table:table-cell>
          <table:table-cell office:value-type="string" table:style-name="tablecell">
            <text:p text:style-name="tablealignleft"> <text:a xlink:type="simple" xlink:href="mailto:freifunk@c3l.lu" text:style-name="Internet_20_link" text:visited-style-name="Visited_20_Internet_20_Link">freifunk@c3l.lu</text:a>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a42bb0cdb61a" text:style-name="Internet_20_link" text:visited-style-name="Visited_20_Internet_20_Link">fflux-gulf-station</text:a>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Archer-C7.html" text:style-name="Internet_20_link" text:visited-style-name="Visited_20_Internet_20_Link">TP-LINK Archer C7 </text:a>  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a42bb0cddd02" text:style-name="Internet_20_link" text:visited-style-name="Visited_20_Internet_20_Link">fflux-nikola.tesla</text:a>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Archer-C7.html" text:style-name="Internet_20_link" text:visited-style-name="Visited_20_Internet_20_Link">TP-LINK Archer C7 </text:a>  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a42bb0f5a500" text:style-name="Internet_20_link" text:visited-style-name="Visited_20_Internet_20_Link">fflux-Cafe-Camping-Bleesbruck</text:a>  </text:p>
          </table:table-cell>
          <table:table-cell office:value-type="string" table:style-name="tablecell">
            <text:p text:style-name="tablealignleft"> <text:a xlink:type="simple" xlink:href="http://www.tp-link.com/en/products/details/cat-9_TL-WR940N.html" text:style-name="Internet_20_link" text:visited-style-name="Visited_20_Internet_20_Link">TP-Link TL-WR941N </text:a>  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98ded0294ed6" text:style-name="Internet_20_link" text:visited-style-name="Visited_20_Internet_20_Link">fflux-Skynet Senior</text:a>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R940N.html" text:style-name="Internet_20_link" text:visited-style-name="Visited_20_Internet_20_Link">TP-Link WR940N</text:a>      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f0b014f15a1f" text:style-name="Internet_20_link" text:visited-style-name="Visited_20_Internet_20_Link">fflux-Skynet</text:a>            </text:p>
          </table:table-cell>
          <table:table-cell office:value-type="string" table:style-name="tablecell">
            <text:p text:style-name="tablealignleft"> <text:a xlink:type="simple" xlink:href="https://avm.de/produkte/fritzbox/fritzbox-4040/" text:style-name="Internet_20_link" text:visited-style-name="Visited_20_Internet_20_Link">AVM FritzBox 4040</text:a>      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ec086bcc6de6" text:style-name="Internet_20_link" text:visited-style-name="Visited_20_Internet_20_Link">fflux-Skynet Jr</text:a>                </text:p>
          </table:table-cell>
          <table:table-cell office:value-type="string" table:style-name="tablecell">
            <text:p text:style-name="tablealignleft"> <text:a xlink:type="simple" xlink:href="http://www.tp-link.com/en/products/details/cat-9_TL-WR710N.html" text:style-name="Internet_20_link" text:visited-style-name="Visited_20_Internet_20_Link">TP-Link WR710N</text:a>      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p.freifunk.lu/#!v:m;n:18d6c778b5a8" text:style-name="Internet_20_link" text:visited-style-name="Visited_20_Internet_20_Link">Charles Darwin</text:a>                 </text:p>
          </table:table-cell>
          <table:table-cell office:value-type="string" table:style-name="tablecell">
            <text:p text:style-name="tablealignleft"> <text:a xlink:type="simple" xlink:href="https://www.tp-link.com/de/products/details/cat-37_CPE210.html" text:style-name="Internet_20_link" text:visited-style-name="Visited_20_Internet_20_Link">TP-Link CPE210</text:a>      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      </text:p>
          </table:table-cell>
        </table:table-row>
      </table:table>
      <text:h text:style-name="Heading_20_2" text:outline-level="2"><text:bookmark-start text:name="__RefHeading___resources_8"/><text:bookmark-start text:name="resources"/>Resources<text:bookmark-end text:name="__RefHeading___resources_8"/><text:bookmark-end text:name="resources"/></text:h>
      <text:h text:style-name="Heading_20_3" text:outline-level="3"><text:bookmark-start text:name="__RefHeading___about_freifunk_9"/><text:bookmark-start text:name="about_freifunk"/>About Freifunk<text:bookmark-end text:name="__RefHeading___about_freifunk_9"/><text:bookmark-end text:name="about_freifunk"/></text:h>
      <text:list text:style-name="List_20_1" text:continue-numbering="false">
        <text:list-item>
          <text:p text:style-name="List_20_1_Content_First"> <text:a xlink:type="simple" xlink:href="http://freifunk.net/en/" text:style-name="Internet_20_link" text:visited-style-name="Visited_20_Internet_20_Link">Official Freifunk website (EN)</text:a></text:p>
        </text:list-item>
        <text:list-item>
          <text:p text:style-name="List_20_1_Content"> <text:a xlink:type="simple" xlink:href="http://freifunk.lu" text:style-name="Internet_20_link" text:visited-style-name="Visited_20_Internet_20_Link">Freifunk Luxembourg website (EN)</text:a></text:p>
        </text:list-item>
        <text:list-item>
          <text:p text:style-name="List_20_1_Content"> <text:a xlink:type="simple" xlink:href="http://chaosradio.ccc.de/cr162.html" text:style-name="Internet_20_link" text:visited-style-name="Visited_20_Internet_20_Link">Chaosradio 162: Freifunk (DE)</text:a></text:p>
        </text:list-item>
        <text:list-item>
          <text:p text:style-name="List_20_1_Content_Last"> <text:a xlink:type="simple" xlink:href="http://podcast.ara.lu/wp-content/uploads/2015/01/LetzHack-Freifunk_31.01.15.mp3" text:style-name="Internet_20_link" text:visited-style-name="Visited_20_Internet_20_Link">Letz Hack: Freifunk (DE)</text:a></text:p>
        </text:list-item>
      </text:list>
      <text:h text:style-name="Heading_20_3" text:outline-level="3"><text:bookmark-start text:name="__RefHeading___howto_freifunk_10"/><text:bookmark-start text:name="howto_freifunk"/>Howto Freifunk<text:bookmark-end text:name="__RefHeading___howto_freifunk_10"/><text:bookmark-end text:name="howto_freifunk"/></text:h>
      <text:list text:style-name="List_20_1" text:continue-numbering="false">
        <text:list-item>
          <text:p text:style-name="List_20_1_Content_First"> <text:a xlink:type="simple" xlink:href="https://ffmuc.net/wiki/p/VPN_Offloader" text:style-name="Internet_20_link" text:visited-style-name="Visited_20_Internet_20_Link">VPN Offloader</text:a></text:p>
        </text:list-item>
        <text:list-item>
          <text:p text:style-name="List_20_1_Content"> <text:a xlink:type="simple" xlink:href="https://wiki.c3l.lu/doku.php?id=projects:freifunk:zotacoffloader" text:style-name="Internet_20_link" text:visited-style-name="Visited_20_Internet_20_Link">Freifunk Offloader (Outdoor)</text:a></text:p>
        </text:list-item>
        <text:list-item>
          <text:p text:style-name="List_20_1_Content"> <text:a xlink:type="simple" xlink:href="https://wiki.c3l.lu/doku.php?id=de:projects:freifunk:apu2c4offloader" text:style-name="Internet_20_link" text:visited-style-name="Visited_20_Internet_20_Link">Freifunk apu2c4 Offloader</text:a></text:p>
        </text:list-item>
        <text:list-item>
          <text:p text:style-name="List_20_1_Content"> <text:a xlink:type="simple" xlink:href="https://wiki.c3l.lu/doku.php?id=de:projects:freifunk:routerflashen" text:style-name="Internet_20_link" text:visited-style-name="Visited_20_Internet_20_Link">Wie kann ich selbst meinen FreiFunk Router flashen?</text:a></text:p>
        </text:list-item>
        <text:list-item>
          <text:p text:style-name="List_20_1_Content"> &lt;html&gt;&amp;#128274;&lt;/html&gt; <text:a xlink:type="simple" xlink:href="https://wiki.c3l.lu/doku.php?id=private:freifunk:config" text:style-name="Internet_20_link" text:visited-style-name="Visited_20_Internet_20_Link">Freifunk Lëtzebuerg konfiguréieren</text:a>  </text:p>
        </text:list-item>
        <text:list-item>
          <text:p text:style-name="List_20_1_Content"> &lt;html&gt;&amp;#128274;&lt;/html&gt; <text:a xlink:type="simple" xlink:href="https://wiki.c3l.lu/doku.php?id=private:freifunk:config:ubiquiti:nanostation-loco-m2" text:style-name="Internet_20_link" text:visited-style-name="Visited_20_Internet_20_Link">Ubiquiti NanoStation Loco M2</text:a> </text:p>
        </text:list-item>
        <text:list-item>
          <text:p text:style-name="List_20_1_Content"> &lt;html&gt;&amp;#128274;&lt;/html&gt; <text:a xlink:type="simple" xlink:href="https://wiki.c3l.lu/doku.php?id=private:freifunk:config:camping-bleesbruck" text:style-name="Internet_20_link" text:visited-style-name="Visited_20_Internet_20_Link">Dokumentatioun vum Camping Bleesbruck Mesh</text:a></text:p>
        </text:list-item>
        <text:list-item>
          <text:p text:style-name="List_20_1_Content"> &lt;html&gt;&amp;#128274;&lt;/html&gt;<text:a xlink:type="simple" xlink:href="https://wiki.c3l.lu/doku.php?id=private:freifunk:gateway" text:style-name="Internet_20_link" text:visited-style-name="Visited_20_Internet_20_Link">FreiFunk Gateway setup</text:a></text:p>
        </text:list-item>
        <text:list-item>
          <text:p text:style-name="List_20_1_Content_Last"> &lt;html&gt;&amp;#128274;&lt;/html&gt;<text:a xlink:type="simple" xlink:href="https://wiki.c3l.lu/doku.php?id=private:freifunk:firmwarebuilden" text:style-name="Internet_20_link" text:visited-style-name="Visited_20_Internet_20_Link">Freifunk Firmware build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5::29:12</meta:creation-date>
    <dc:creator>Generated</dc:creator>
    <dc:date>2026-08-13T05::29:12</dc:date>
    <dc:language>en-US</dc:language>
    <meta:editing-cycles>1</meta:editing-cycles>
    <meta:editing-duration>PT0S</meta:editing-duration>
    <dc:title>lb:projects:freifunk</dc:title>
  </office:meta>
</office:document-meta>
</file>