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c40e0acee9e673bbcf2e44031f14bf2.png"/>
  <manifest:file-entry manifest:media-type="image/jpeg" manifest:full-path="Pictures/f9ecd06382be7bc880fecfc8d681c0b7.jpg"/>
  <manifest:file-entry manifest:media-type="image/jpeg" manifest:full-path="Pictures/e13d39c7f5d855c20655a90752e76ae7.jpg"/>
  <manifest:file-entry manifest:media-type="image/jpeg" manifest:full-path="Pictures/e4627431ac994ef27cf9a343351d2dbc.jpg"/>
  <manifest:file-entry manifest:media-type="image/gif" manifest:full-path="Pictures/b170a4902660fa5278c569d0bfa4520f.gif"/>
  <manifest:file-entry manifest:media-type="image/jpeg" manifest:full-path="Pictures/eb9d98cd4a04d190134548112c575c0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projects:poteen"/><text:bookmark-start text:name="__RefHeading___poteen_1"/><text:bookmark-start text:name="poteen"/>Poteen<text:bookmark-end text:name="__RefHeading___poteen_1"/><text:bookmark-end text:name="potee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ject </text:p>
          </table:table-cell>
          <table:table-cell office:value-type="string" table:style-name="tablecell">
            <text:p text:style-name="tablealignleft"> Poteen 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destilléiere vu Mate Téi an fiichten  </text:p>
          </table:table-cell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leeft </text:p>
          </table:table-cell>
        </table:table-row>
        <table:table-row>
          <table:table-cell office:value-type="string" table:style-name="tableheader">
            <text:p text:style-name="Table_20_Heading"> aktuell Mäische </text:p>
          </table:table-cell>
          <table:table-cell office:value-type="string" table:style-name="tablecell">
            <text:p text:style-name="tablealignleft"> Mate Téi </text:p>
          </table:table-cell>
        </table:table-row>
        <table:table-row>
          <table:table-cell office:value-type="string" table:style-name="tableheader">
            <text:p text:style-name="Table_20_Heading"> Kontakt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</text:p>
          </table:table-cell>
        </table:table-row>
      </table:table>
      <text:p text:style-name="Text_20_body"><draw:frame draw:style-name="mediaright" draw:name="0" text:anchor-type="paragraph" draw:z-index="0" svg:width="5.2916666666667cm" style:rel-width="100%" svg:height="5.2916666666667cm" style:rel-height="scale"><draw:image xlink:href="Pictures/2c40e0acee9e673bbcf2e44031f14bf2.png" xlink:type="simple" xlink:show="embed" xlink:actuate="onLoad"/></draw:frame></text:p>
      <text:p text:style-name="Text_20_body"><text:line-break/>
<text:line-break/></text:p>
      <text:h text:style-name="Heading_20_3" text:outline-level="3"><text:bookmark-start text:name="__RefHeading___destilleier_virgank_2"/><text:bookmark-start text:name="destilleier_virgank"/>Destilléier Virgank<text:bookmark-end text:name="__RefHeading___destilleier_virgank_2"/><text:bookmark-end text:name="destilleier_virgank"/></text:h>
      <text:p text:style-name="Text_20_body"><text:line-break/>
Nodeems Mäische fermentéiert ass, Mäische duerch en Kichenduch oder Mäischesaack ëmfëllen an ausdrécken.</text:p>
      <text:p text:style-name="Text_20_body"><draw:frame draw:style-name="mediacenter" draw:name="1" text:anchor-type="paragraph" draw:z-index="1" svg:width="5.2916666666667cm" style:rel-width="100%" svg:height="6.6810791446208cm" style:rel-height="scale"><draw:image xlink:href="Pictures/f9ecd06382be7bc880fecfc8d681c0b7.jpg" xlink:type="simple" xlink:show="embed" xlink:actuate="onLoad"/></draw:frame>
<text:line-break/>
<text:line-break/>
Hei déi gefiltert Mäische, prett fir ze destilléieren.
<draw:frame draw:style-name="mediacenter" draw:name="2" text:anchor-type="paragraph" draw:z-index="2" svg:width="5.2916666666667cm" style:rel-width="100%" svg:height="6.7003279320988cm" style:rel-height="scale"><draw:image xlink:href="Pictures/e13d39c7f5d855c20655a90752e76ae7.jpg" xlink:type="simple" xlink:show="embed" xlink:actuate="onLoad"/></draw:frame>
<text:line-break/>
<text:line-break/>
Den Opbau vun der "Poteen 2.0"
<draw:frame draw:style-name="mediacenter" draw:name="3" text:anchor-type="paragraph" draw:z-index="3" svg:width="5.2916666666667cm" style:rel-width="100%" svg:height="9.5463087248322cm" style:rel-height="scale"><draw:image xlink:href="Pictures/e4627431ac994ef27cf9a343351d2dbc.jpg" xlink:type="simple" xlink:show="embed" xlink:actuate="onLoad"/></draw:frame></text:p>
      <text:h text:style-name="Heading_20_3" text:outline-level="3"><text:bookmark-start text:name="__RefHeading___filteren_vun_gebranntem_3"/><text:bookmark-start text:name="filteren_vun_gebranntem"/>Filteren vun gebranntem<text:bookmark-end text:name="__RefHeading___filteren_vun_gebranntem_3"/><text:bookmark-end text:name="filteren_vun_gebranntem"/></text:h>
      <text:p text:style-name="Text_20_body">Engt Beispill vun dem filteren vun Gebranntem ob engem reeneregen Dag.
<draw:frame draw:style-name="mediacenter" draw:name="4" text:anchor-type="paragraph" draw:z-index="4" svg:width="5.2916666666667cm" style:rel-width="100%" svg:height="9.4329710144928cm" style:rel-height="scale"><draw:image xlink:href="Pictures/b170a4902660fa5278c569d0bfa4520f.gif" xlink:type="simple" xlink:show="embed" xlink:actuate="onLoad"/></draw:frame></text:p>
      <text:p text:style-name="Text_20_body">Emol experimenteiert <text:line-break/>
<draw:frame draw:style-name="mediacenter" draw:name="Batch2.1 Legend" text:anchor-type="paragraph" draw:z-index="0" svg:width="5.2916666666667cm" style:rel-width="100%"><draw:text-box><text:p text:style-name="legendcenter"><draw:frame draw:style-name="mediacenter" draw:name="Batch2.1" text:anchor-type="paragraph" draw:z-index="5" svg:width="5.2916666666667cm" style:rel-width="100%" svg:height="3.96875cm" style:rel-height="scale"><draw:image xlink:href="Pictures/eb9d98cd4a04d190134548112c575c06.jpg" xlink:type="simple" xlink:show="embed" xlink:actuate="onLoad"/></draw:frame>Batch2.1</text:p></draw:text-box></draw:frame>
<text:span text:style-name="Emphasis">Vun Lenks no Rietz:</text:span> Mate Téi mat Flora Power Drëpp, Mate Téi mat Flora Power Drëpp aus dem Holzfaas, Mate Téi mat Flora Power Drëpp nees ugesat mat Mate Téi. <text:line-break/>
Drëpp ass ob 42,5%VOL verdënnt.</text:p>
      <text:h text:style-name="Heading_20_3" text:outline-level="3"><text:bookmark-start text:name="__RefHeading___astellungen_4"/><text:bookmark-start text:name="astellungen"/>Astellungen<text:bookmark-end text:name="__RefHeading___astellungen_4"/><text:bookmark-end text:name="astellungen"/></text:h>
      <text:list text:style-name="List_20_1" text:continue-numbering="false">
        <text:list-item>
          <text:p text:style-name="List_20_1_Content_First"> ~ 30min ophetz Zäit</text:p>
        </text:list-item>
        <text:list-item>
          <text:p text:style-name="List_20_1_Content"> Kachplack = Stuf 2</text:p>
        </text:list-item>
        <text:list-item>
          <text:p text:style-name="List_20_1_Content"> ~20ml/min Destilatfloss</text:p>
        </text:list-item>
        <text:list-item>
          <text:p text:style-name="List_20_1_Content"> ~250cl Virlaaf</text:p>
        </text:list-item>
        <text:list-item>
          <text:p text:style-name="List_20_1_Content_Last"> Zäitbudget  4h </text:p>
        </text:list-item>
      </text:list>
      <text:h text:style-name="Heading_20_3" text:outline-level="3"><text:bookmark-start text:name="__RefHeading___log_5"/><text:bookmark-start text:name="log"/>LOG<text:bookmark-end text:name="__RefHeading___log_5"/><text:bookmark-end text:name="log"/></text:h>
      <text:p text:style-name="Text_20_body">Mäische Daten: <text:line-break/></text:p>
      <text:list text:style-name="List_20_1" text:continue-numbering="false">
        <text:list-item>
          <text:p text:style-name="List_20_1_Content_First"> 4,5 PH</text:p>
        </text:list-item>
        <text:list-item>
          <text:p text:style-name="List_20_1_Content"> ~12 L Mäische</text:p>
        </text:list-item>
        <text:list-item>
          <text:p text:style-name="List_20_1_Content"> 4kg Zocker benotzt</text:p>
        </text:list-item>
        <text:list-item>
          <text:p text:style-name="List_20_1_Content"> 200g Téi</text:p>
        </text:list-item>
        <text:list-item>
          <text:p text:style-name="List_20_1_Content"> 4L Flora Power</text:p>
        </text:list-item>
        <text:list-item>
          <text:p text:style-name="List_20_1_Content"> fermentation gestart 19.08</text:p>
        </text:list-item>
        <text:list-item>
          <text:p text:style-name="List_20_1_Content"> destilléiert den 09.09.2017</text:p>
        </text:list-item>
        <text:list-item>
          <text:p text:style-name="List_20_1_Content_Last"> 2,2L of 83%VOL</text:p>
        </text:list-item>
      </text:list>
      <text:h text:style-name="Heading_20_3" text:outline-level="3"><text:bookmark-start text:name="__RefHeading___poteen_2.0_detailer_6"/><text:bookmark-start text:name="poteen_2.0_detailer"/>Poteen 2.0 Detailer<text:bookmark-end text:name="__RefHeading___poteen_2.0_detailer_6"/><text:bookmark-end text:name="poteen_2.0_detailer"/></text:h>
      <text:p text:style-name="Text_20_body">Hei epuer Detailer vun menger Poteen2.0 selfmade Destill.</text:p>
      <text:list text:style-name="List_20_1" text:continue-numbering="false">
        <text:list-item>
          <text:p text:style-name="List_20_1_Content_First"> <text:a xlink:type="simple" xlink:href="https://www.amazon.de/Fagor-Schnellkochtopf-Aluminium-Elektro-geeignet/dp/B007PRHN7E/ref=sr_1_1?s=kitchen&amp;ie=UTF8&amp;qid=1487419371&amp;sr=1-1&amp;keywords=Fagor+ALU-22+Schnellkochtopf" text:style-name="Internet_20_link" text:visited-style-name="Visited_20_Internet_20_Link">22L Schnellkochtopf</text:a></text:p>
        </text:list-item>
        <text:list-item>
          <text:p text:style-name="List_20_1_Content"> Konferéiere aus dem Bauhaus</text:p>
        </text:list-item>
        <text:list-item>
          <text:p text:style-name="List_20_1_Content"> Kengdeeler an aner Baudeeler vun <text:a xlink:type="simple" xlink:href="https://www.destillatio.eu/" text:style-name="Internet_20_link" text:visited-style-name="Visited_20_Internet_20_Link">https://www.destillatio.eu/</text:a></text:p>
        </text:list-item>
        <text:list-item>
          <text:p text:style-name="List_20_1_Content_Last"> Eng genau Dokumentatioun iwwert den Opbau<text:a xlink:type="simple" xlink:href="https://download.c3l.lu/dlbase/ebooks/Destille_Bauplan/brennanlage.pdf" text:style-name="Internet_20_link" text:visited-style-name="Visited_20_Internet_20_Link">ass hei</text:a></text:p>
        </text:list-item>
      </text:list>
      <text:p text:style-name="Horizontal_20_Line"/>
      <text:p text:style-name="Text_20_body"><text:a xlink:type="simple" xlink:href="https://download.c3l.lu/cgi-bin/dlbase.cgi?dir=/ebooks/Destille_Bauplan" text:style-name="Internet_20_link" text:visited-style-name="Visited_20_Internet_20_Link">Eng genau Dokumentatioun iwwert Thema</text:a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Verbesserungsiddien an Tester:</text:p>
            <text:list text:style-name="List_20_1" text:continue-numbering="false">
              <text:list-item>
                <text:p text:style-name="List_20_1_Content_First"> engt gréissert Gärfaass benotzten → méi Mäische = gleichbleiwend Qualitéit / Resultat iwwer puer Brennvirgän</text:p>
              </text:list-item>
              <text:list-item>
                <text:p text:style-name="List_20_1_Content"> Candis Zocker benotzten</text:p>
              </text:list-item>
              <text:list-item>
                <text:p text:style-name="List_20_1_Content"> Destillat méi of brennen</text:p>
              </text:list-item>
              <text:list-item>
                <text:p text:style-name="List_20_1_Content_Last"> oppassen mat den Holzen Fässer, ëmmer wéinstens Waasser mat ph-Wert ~3 afëllen</text:p>
              </text:list-item>
            </text:list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Dëst Projet ass bei en Member ausgelager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12::48:24</meta:creation-date>
    <dc:creator>Generated</dc:creator>
    <dc:date>2026-08-26T12::48:24</dc:date>
    <dc:language>en-US</dc:language>
    <meta:editing-cycles>1</meta:editing-cycles>
    <meta:editing-duration>PT0S</meta:editing-duration>
    <dc:title>lb:projects:poteen</dc:title>
  </office:meta>
</office:document-meta>
</file>