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bb1bcbdcabbd8325a170ab2d3931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projects:traffic-light"/><text:bookmark-start text:name="__RefHeading___verkeiers_luucht_1"/><text:bookmark-start text:name="verkeiers_luucht"/>Verkéiers Luucht<text:bookmark-end text:name="__RefHeading___verkeiers_luucht_1"/><text:bookmark-end text:name="verkeiers_luucht"/></text:h>
      <text:p text:style-name="Text_20_body"><draw:frame draw:style-name="mediaright" draw:name="0" text:anchor-type="paragraph" draw:z-index="0" svg:width="5.2916666666667cm" style:rel-width="100%" svg:height="6.6223196881092cm" style:rel-height="scale"><draw:image xlink:href="Pictures/afbb1bcbdcabbd8325a170ab2d3931ad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umm </text:p>
          </table:table-cell>
          <table:table-cell office:value-type="string" table:style-name="tablecell">
            <text:p text:style-name="tablealignleft"> Smart Verkéiers Luucht </text:p>
          </table:table-cell>
        </table:table-row>
        <table:table-row>
          <table:table-cell office:value-type="string" table:style-name="tableheader">
            <text:p text:style-name="Table_20_Heading"> Beschreiwung </text:p>
          </table:table-cell>
          <table:table-cell office:value-type="string" table:style-name="tablecell">
            <text:p text:style-name="tablealignleft"> Aus enger aler Verkéiers Luucht, maache mir eng "smart".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Leeft </text:p>
          </table:table-cell>
        </table:table-row>
        <table:table-row>
          <table:table-cell office:value-type="string" table:style-name="tableheader">
            <text:p text:style-name="Table_20_Heading"> Kontak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oder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Participanten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Logo Credits: </text:p>
          </table:table-cell>
          <table:table-cell office:value-type="string" table:style-name="tablecell">
            <text:p text:style-name="tablealignleft"> Parts by Dinosoft Labs &amp; 23 icons from the Noun Projec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04:19</meta:creation-date>
    <dc:creator>Generated</dc:creator>
    <dc:date>2026-08-11T13::04:19</dc:date>
    <dc:language>en-US</dc:language>
    <meta:editing-cycles>1</meta:editing-cycles>
    <meta:editing-duration>PT0S</meta:editing-duration>
    <dc:title>lb:projects:traffic-light</dc:title>
  </office:meta>
</office:document-meta>
</file>