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 svg:rel-width="100%" svg:height="0cm"><draw:image xlink:href="/var/www/wiki.c3l.lu/data/media/projects/tailsk.png" xlink:type="simple" xlink:show="embed" xlink:actuate="onLoad"/></draw:frame></text:p>
      <text:h text:style-name="Heading_20_1" text:outline-level="1"><text:bookmark text:name="mirroring:tails"/><text:bookmark-start text:name="__RefHeading___what_is_tails_1"/><text:bookmark-start text:name="what_is_tails"/>What is Tails?<text:bookmark-end text:name="__RefHeading___what_is_tails_1"/><text:bookmark-end text:name="what_is_tails"/></text:h>
      <table:table table:style-name="Table_Quotation1">
        <table:table-column/>
        <table:table-row>
          <table:table-cell office:value-type="string" table:style-name="Cell_Quotation1">
            <text:p text:style-name="tablealignleft">Tails is a live system that aims at preserving your privacy and anonymity. It helps you to use the Internet anonymously almost anywhere you go and on any computer but leave no trace using unless you ask it explicitly.It is a complete operating-system designed to be used from a DVD or a USB stick independently of the computer's original operating system. It is Free Software and based on Debian GNU/Linux.</text:p>
          </table:table-cell>
        </table:table-row>
      </table:table>
      <text:h text:style-name="Heading_20_2" text:outline-level="2"><text:bookmark-start text:name="__RefHeading___tails_website_2"/><text:bookmark-start text:name="tails_website"/>Tails Website<text:bookmark-end text:name="__RefHeading___tails_website_2"/><text:bookmark-end text:name="tails_website"/></text:h>
      <text:list text:style-name="List_20_1" text:continue-numbering="false">
        <text:list-item>
          <text:p text:style-name="LastListParagraph_List_20_1_Content_First"> Tails official <text:a xlink:type="simple" xlink:href="https://tails.boum.org" text:style-name="Internet_20_link" text:visited-style-name="Visited_20_Internet_20_Link">website</text:a></text:p>
        </text:list-item>
      </text:list>
      <text:h text:style-name="Heading_20_1" text:outline-level="1"><text:bookmark-start text:name="__RefHeading___our_support_3"/><text:bookmark-start text:name="our_support"/>Our Support<text:bookmark-end text:name="__RefHeading___our_support_3"/><text:bookmark-end text:name="our_support"/></text:h>
      <text:p text:style-name="Text_20_body">We are an official tails mirror.
Our server is part of the DNS round-robin of tails download section. So when you download tails it's likely that you download it from our server.
We are also seeding it from our official torrent serv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7T17::09:22</meta:creation-date>
    <dc:creator>Generated</dc:creator>
    <dc:date>2026-08-27T17::09:22</dc:date>
    <dc:language>en-US</dc:language>
    <meta:editing-cycles>1</meta:editing-cycles>
    <meta:editing-duration>PT0S</meta:editing-duration>
    <dc:title>mirroring:tails</dc:title>
  </office:meta>
</office:document-meta>
</file>