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4:0630_rock-a-field_stands_with_snowden"/><text:bookmark-start text:name="__RefHeading___rock-a-field_stands_with_snowden_1"/><text:bookmark-start text:name="rock-a-field_stands_with_snowden"/>Rock-A-Field stands with Snowden!<text:bookmark-end text:name="__RefHeading___rock-a-field_stands_with_snowden_1"/><text:bookmark-end text:name="rock-a-field_stands_with_snowd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16:44</meta:creation-date>
    <dc:creator>Generated</dc:creator>
    <dc:date>2026-08-11T10::16:44</dc:date>
    <dc:language>en-US</dc:language>
    <meta:editing-cycles>1</meta:editing-cycles>
    <meta:editing-duration>PT0S</meta:editing-duration>
    <dc:title>news:2014:0630_rock-a-field_stands_with_snowden</dc:title>
  </office:meta>
</office:document-meta>
</file>