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1021_hack.lu_2014"/><text:bookmark-start text:name="__RefHeading___hack.lu_2014_1"/><text:bookmark-start text:name="hack.lu_2014"/>hack.lu 2014<text:bookmark-end text:name="__RefHeading___hack.lu_2014_1"/><text:bookmark-end text:name="hack.lu_2014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news/2014/events/2014/10/hacklu/hacklu-logo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3::52:14</meta:creation-date>
    <dc:creator>Generated</dc:creator>
    <dc:date>2026-09-17T13::52:14</dc:date>
    <dc:language>en-US</dc:language>
    <meta:editing-cycles>1</meta:editing-cycles>
    <meta:editing-duration>PT0S</meta:editing-duration>
    <dc:title>news:2014:1021_hack.lu_2014</dc:title>
  </office:meta>
</office:document-meta>
</file>