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b6b9d1b483f3ca14e600b38a5df07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1227_31c3_a_new_dawn"/><text:bookmark-start text:name="__RefHeading___c3_a_new_dawn_1"/><text:bookmark-start text:name="c3_a_new_dawn"/>31c3 A new dawn<text:bookmark-end text:name="__RefHeading___c3_a_new_dawn_1"/><text:bookmark-end text:name="c3_a_new_dawn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Pictures/6cb6b9d1b483f3ca14e600b38a5df071.jpg" xlink:type="simple" xlink:show="embed" xlink:actuate="onLoad"/></draw:frame></text:p>
      <text:p text:style-name="Text_20_body">After a hell of a congress in 2013, <text:span text:style-name="Strong_20_Emphasis">C3L</text:span> is glad that some of its members made it again, to join the largest hacker event in the year in Hamburg.
<text:line-break/>
<text:line-break/>
A pity, that not all of the members were so lucky, but for the hacky folks left behind, we offer two different spots to meet-up for Congress Everywhere. So, literally:
<text:line-break/>
<text:line-break/>
<text:span text:style-name="Strong_20_Emphasis">No nerd is left behind!</text:span></text:p>
      <text:p text:style-name="Text_20_body">If you are interested in the congress, either join it yourself or by stepping by in on of our locations in .lu</text:p>
      <text:p text:style-name="Text_20_body">Keep yourself up2date with the most informative links and services on our <text:a xlink:type="simple" xlink:href="https://wiki.c3l.lu/doku.php?id=events:2014:12:31c3" text:style-name="Internet_20_link" text:visited-style-name="Visited_20_Internet_20_Link">related page</text:a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6::00:06</meta:creation-date>
    <dc:creator>Generated</dc:creator>
    <dc:date>2026-08-14T06::00:06</dc:date>
    <dc:language>en-US</dc:language>
    <meta:editing-cycles>1</meta:editing-cycles>
    <meta:editing-duration>PT0S</meta:editing-duration>
    <dc:title>news:2014:1227_31c3_a_new_dawn</dc:title>
  </office:meta>
</office:document-meta>
</file>