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06280bc6ded5e60019ad1e9811c3a.png"/>
  <manifest:file-entry manifest:media-type="image/jpeg" manifest:full-path="Pictures/a2223a90cc42bfdf792a0fd6806997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5:0131_fosdem_2015"/><text:bookmark-start text:name="__RefHeading___fosdem_2015_1"/><text:bookmark-start text:name="fosdem_2015"/>FOSDEM 2015<text:bookmark-end text:name="__RefHeading___fosdem_2015_1"/><text:bookmark-end text:name="fosdem_2015"/></text:h>
      <text:p text:style-name="Text_20_body"><draw:frame draw:style-name="mediaright" draw:name="0" text:anchor-type="paragraph" draw:z-index="0" svg:width="5.2916666666667cm" style:rel-width="100%" svg:height="1.4211904761905cm" style:rel-height="scale"><draw:image xlink:href="Pictures/f5206280bc6ded5e60019ad1e9811c3a.png" xlink:type="simple" xlink:show="embed" xlink:actuate="onLoad"/></draw:frame></text:p>
      <text:p text:style-name="Text_20_body">Finally, we have made it again. FOSDEM conference has started yesterday evening in Delirium bar with the traditional beer event. Lots of brewed beverages to choose from
and above everything else, a lovely and heartwarming community to talk wiwikth.</text:p>
      <text:p text:style-name="Text_20_body">However, the 'real thing' is always to start on Saturday morning with the first keynote. I guess, it is not necessary for me to point out, the motivation of attendees, pictured on the right.</text:p>
      <text:p text:style-name="Text_20_body"><draw:frame draw:style-name="mediaright" draw:name="1" text:anchor-type="paragraph" draw:z-index="1" svg:width="5.2916666666667cm" style:rel-width="100%" svg:height="2.0567220052083cm" style:rel-height="scale"><draw:image xlink:href="Pictures/a2223a90cc42bfdf792a0fd6806997a1.jpg" xlink:type="simple" xlink:show="embed" xlink:actuate="onLoad"/></draw:frame></text:p>
      <text:p text:style-name="Text_20_body">As the conference has just kicked-off, there is not much to report just yet, but I will keep you up2date throughout the day in this very blog post. </text:p>
      <text:p text:style-name="Text_20_body">Stay tuned via <text:a xlink:type="simple" xlink:href="https://twitter.com/c3l_" text:style-name="Internet_20_link" text:visited-style-name="Visited_20_Internet_20_Link">@c3l</text:a> on Twitter! Or gold old <text:a xlink:type="simple" xlink:href="http://wiki.c3l.lu/feed.php" text:style-name="Internet_20_link" text:visited-style-name="Visited_20_Internet_20_Link">RSS</text:a>. ;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7::11:30</meta:creation-date>
    <dc:creator>Generated</dc:creator>
    <dc:date>2026-08-22T07::11:30</dc:date>
    <dc:language>en-US</dc:language>
    <meta:editing-cycles>1</meta:editing-cycles>
    <meta:editing-duration>PT0S</meta:editing-duration>
    <dc:title>news:2015:0131_fosdem_2015</dc:title>
  </office:meta>
</office:document-meta>
</file>