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72a7e84f8a4bf7801d35a389e8d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5:0415_digital_rights_ireland_conference_2015"/><text:bookmark-start text:name="__RefHeading___digital_rights_ireland_conference_2015_1"/><text:bookmark-start text:name="digital_rights_ireland_conference_2015"/>Digital Rights Ireland Conference 2015<text:bookmark-end text:name="__RefHeading___digital_rights_ireland_conference_2015_1"/><text:bookmark-end text:name="digital_rights_ireland_conference_2015"/></text:h>
      <text:p text:style-name="Text_20_body">We'll keep you up2date from DRE2015 here.</text:p>
      <text:p text:style-name="Text_20_body"><draw:frame draw:style-name="media" draw:name="0" text:anchor-type="as-char" draw:z-index="0" svg:width="2.6458333333333cm" style:rel-width="100%" svg:height="2.7356396866841cm" style:rel-height="scale"><draw:image xlink:href="Pictures/dd72a7e84f8a4bf7801d35a389e8d14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22::55:17</meta:creation-date>
    <dc:creator>Generated</dc:creator>
    <dc:date>2026-09-02T22::55:17</dc:date>
    <dc:language>en-US</dc:language>
    <meta:editing-cycles>1</meta:editing-cycles>
    <meta:editing-duration>PT0S</meta:editing-duration>
    <dc:title>news:2015:0415_digital_rights_ireland_conference_2015</dc:title>
  </office:meta>
</office:document-meta>
</file>