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9:0327_ee_schwaarzen_dag_fir_europa"/><text:bookmark-start text:name="__RefHeading___ee_schwaarzen_dag_fir_europa_1"/><text:bookmark-start text:name="ee_schwaarzen_dag_fir_europa"/>Ee schwaarzen Dag fir Europa<text:bookmark-end text:name="__RefHeading___ee_schwaarzen_dag_fir_europa_1"/><text:bookmark-end text:name="ee_schwaarzen_dag_fir_europ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16:45</meta:creation-date>
    <dc:creator>Generated</dc:creator>
    <dc:date>2026-08-11T10::16:45</dc:date>
    <dc:language>en-US</dc:language>
    <meta:editing-cycles>1</meta:editing-cycles>
    <meta:editing-duration>PT0S</meta:editing-duration>
    <dc:title>news:2019:0327_ee_schwaarzen_dag_fir_europa</dc:title>
  </office:meta>
</office:document-meta>
</file>