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d41e99d140ef99683ea54599d9a8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2021:0129_0129_invitatioun_pressekonferenz_copyrightreform"/><text:bookmark-start text:name="__RefHeading___invitatiounpressekonferenz_copyrightreform_1"/><text:bookmark-start text:name="invitatiounpressekonferenz_copyrightreform"/>Invitatioun: Pressekonferenz Copyrightreform<text:bookmark-end text:name="__RefHeading___invitatiounpressekonferenz_copyrightreform_1"/><text:bookmark-end text:name="invitatiounpressekonferenz_copyrightreform"/></text:h>
      <text:p text:style-name="Text_20_body"><draw:frame draw:style-name="medialeft" draw:name="0" text:anchor-type="paragraph" draw:z-index="0" svg:width="5.2916666666667cm" style:rel-width="100%" svg:height="4.2855587808418cm" style:rel-height="scale"><draw:image xlink:href="Pictures/8cd41e99d140ef99683ea54599d9a831.png" xlink:type="simple" xlink:show="embed" xlink:actuate="onLoad"/></draw:frame></text:p>
      <text:p text:style-name="Text_20_body">Wéi dir bestëmmt wësst, huet d’Lëtzebuerger Regierung bis de 7. Juni Zäit, fir d’“Digital Single Market” Direktiv (2019/790), wou et ëm d’Auteursrechter/Copyright geet, an ee nationaalt Gesetz ëmzesetzen. Dës Gesetzgebung wäert d’Reegelen nei gestalten, déi d’Benotzererfarung vun haut massiv beaflossen.</text:p>
      <text:p text:style-name="Text_20_body">De Chaos Computer Club Lëtzebuerg huet dozou ee Positiounspabeier geschriwwen deen déi bescht méiglechst Implementatioun vun deene verschiddenen Artikelen vun dëser Direktiv opgräift.</text:p>
      <text:p text:style-name="Text_20_body">Den Oflaf vun der Pressekonferenz gesäit folgendermoossen aus:</text:p>
      <text:list text:style-name="List_20_1" text:continue-numbering="false">
        <text:list-item>
          <text:p text:style-name="List_20_1_Content_First"> 13:30 Entrée &amp; Verdeelung vum Positiounspabeier</text:p>
        </text:list-item>
        <text:list-item>
          <text:p text:style-name="List_20_1_Content"> 14:00 Ufank vun der Pressekonferenz</text:p>
        </text:list-item>
        <text:list-item>
          <text:p text:style-name="List_20_1_Content"> 14:45 Froeronn</text:p>
        </text:list-item>
        <text:list-item>
          <text:p text:style-name="List_20_1_Content_Last"> 15:15 Ofschloss</text:p>
        </text:list-item>
      </text:list>
      <text:p text:style-name="Text_20_body">Mir lueden Iech dowéinst häerzlechst den 1ten Februar ab 13:30 Auer an d’Victor Hugo Hal, iwwer d’Säitenentrée op den zweete Stack, ze komme wou mir eise Positiounspabeier wäerte virstellen an eis Websäit lancéieren.</text:p>
      <text:p text:style-name="Text_20_body">Opgrond vun den aktuelle Mesure biede mir iech, eis kuerz Bescheed ze soen ob dir kommt an zu wéi vill.</text:p>
      <text:p text:style-name="Text_20_body">Mat frëndleche Gréiss,
Chaos Computer Club Lëtzebuer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16:42</meta:creation-date>
    <dc:creator>Generated</dc:creator>
    <dc:date>2026-08-11T10::16:42</dc:date>
    <dc:language>en-US</dc:language>
    <meta:editing-cycles>1</meta:editing-cycles>
    <meta:editing-duration>PT0S</meta:editing-duration>
    <dc:title>news:2021:0129_0129_invitatioun_pressekonferenz_copyrightreform</dc:title>
  </office:meta>
</office:document-meta>
</file>