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0ef2361a9e24ed00e51993d369db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about"/><text:bookmark-start text:name="__RefHeading___chaos_computer_club_letzebuerg_a.s.b.l_1"/><text:bookmark-start text:name="chaos_computer_club_letzebuerg_a.s.b.l"/>Chaos Computer Club Lëtzebuerg A.S.B.L.<text:bookmark-end text:name="__RefHeading___chaos_computer_club_letzebuerg_a.s.b.l_1"/><text:bookmark-end text:name="chaos_computer_club_letzebuerg_a.s.b.l"/></text:h>
      <text:p text:style-name="Text_20_body">C3L is registred as a NGO (A.S.B.L) with the <text:a xlink:type="simple" xlink:href="http://rcsl.lu/" text:style-name="Internet_20_link" text:visited-style-name="Visited_20_Internet_20_Link">RCSL</text:a> in Luxembourg. The statutes can be looked up <text:a xlink:type="simple" xlink:href="http://statutes.c3l.lu/" text:style-name="Internet_20_link" text:visited-style-name="Visited_20_Internet_20_Link">here</text:a>.</text:p>
      <text:p text:style-name="Text_20_body">The Chaos Computer Club Lëtzebuerg has been founded on the 23rd of May 2008. <text:a xlink:type="simple" xlink:href="https://wiki.c3l.lu/doku.php?id=organization:history" text:style-name="Internet_20_link" text:visited-style-name="Visited_20_Internet_20_Link">History</text:a> of C3L.</text:p>
      <text:h text:style-name="Heading_20_2" text:outline-level="2"><text:bookmark-start text:name="__RefHeading___contact_2"/><text:bookmark-start text:name="contact"/>Contact<text:bookmark-end text:name="__RefHeading___contact_2"/><text:bookmark-end text:name="contact"/></text:h>
      <table:table table:style-name="Table">
        <table:table-column/>
        <table:table-row>
          <table:table-cell office:value-type="string" table:style-name="tableheader">
            <text:p text:style-name="Table_20_Heading"> Postal Address </text:p>
          </table:table-cell>
        </table:table-row>
        <table:table-row>
          <table:table-cell office:value-type="string" table:style-name="tablecell">
            <text:p text:style-name="tablealignleft"> BPM 332130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</text:span>haos <text:span text:style-name="Strong_20_Emphasis">C</text:span>omputer <text:span text:style-name="Strong_20_Emphasis">C</text:span>lub <text:span text:style-name="Strong_20_Emphasis">L</text:span>ëtzebuerg, A.S.B.L. </text:p>
          </table:table-cell>
        </table:table-row>
        <table:table-row>
          <table:table-cell office:value-type="string" table:style-name="tablecell">
            <text:p text:style-name="tablealignleft"> Banzelt 4 A </text:p>
          </table:table-cell>
        </table:table-row>
        <table:table-row>
          <table:table-cell office:value-type="string" table:style-name="tablecell">
            <text:p text:style-name="tablealignleft"> L-6921 Roodt-sur-Syre </text:p>
          </table:table-cell>
        </table:table-row>
        <table:table-row>
          <table:table-cell office:value-type="string" table:style-name="tablecell">
            <text:p text:style-name="tablealignleft"> Luxembourg, Europe </text:p>
          </table:table-cell>
        </table:table-row>
      </table:table>
      <text:p text:style-name="Text_20_body">Street Address <text:line-break/>
<text:span text:style-name="Strong_20_Emphasis">C</text:span>haos <text:span text:style-name="Strong_20_Emphasis">C</text:span>omputer <text:span text:style-name="Strong_20_Emphasis">C</text:span>lub <text:span text:style-name="Strong_20_Emphasis">L</text:span>ëtzebuerg, A.S.B.L. <text:line-break/>
Halle Victor Hugo <text:line-break/>
Room 201 &amp; 203 (2nd Floor)<text:line-break/>
60 Avenue Victor Hugo <text:line-break/>
L-1750 Luxembourg  <text:line-break/>
Luxembourg, Europe</text:p>
      <text:p text:style-name="Text_20_body"><text:span text:style-name="Strong_20_Emphasis">Mail:</text:span> <text:a xlink:type="simple" xlink:href="mailto:info@c3l.lu" text:style-name="Internet_20_link" text:visited-style-name="Visited_20_Internet_20_Link">info@c3l.lu</text:a> (GPG-ID: <text:a xlink:type="simple" xlink:href="http://keyserver.c3l.lu:11371/pks/lookup?op=vindex&amp;fingerprint=on&amp;search=0x654C9F1DAEA15E4D" text:style-name="Internet_20_link" text:visited-style-name="Visited_20_Internet_20_Link">0x654C9F1D</text:a>)<text:line-break/>
<text:span text:style-name="Strong_20_Emphasis">Press:</text:span> <text:a xlink:type="simple" xlink:href="mailto:press@c3l.lu" text:style-name="Internet_20_link" text:visited-style-name="Visited_20_Internet_20_Link">press@c3l.lu</text:a> (GPG-ID: <text:a xlink:type="simple" xlink:href="http://keyserver.c3l.lu:11371/pks/lookup?op=vindex&amp;fingerprint=on&amp;search=0x654C9F1DAEA15E4D" text:style-name="Internet_20_link" text:visited-style-name="Visited_20_Internet_20_Link">0x654C9F1D</text:a>)<text:line-break/>
<text:span text:style-name="Strong_20_Emphasis">Phone:</text:span> +352-27-40-20-30<text:line-break/>
<text:span text:style-name="Strong_20_Emphasis">Twitter:</text:span> <text:a xlink:type="simple" xlink:href="https://twitter.com/c3l_" text:style-name="Internet_20_link" text:visited-style-name="Visited_20_Internet_20_Link">@c3l_</text:a><text:line-break/>
<text:span text:style-name="Strong_20_Emphasis">Website:</text:span> <text:a xlink:type="simple" xlink:href="https://c3l.lu/" text:style-name="Internet_20_link" text:visited-style-name="Visited_20_Internet_20_Link">c3l.lu</text:a><text:line-break/></text:p>
      <text:p text:style-name="Text_20_body">Most of us speak luxembourgish, german, english and/or french. So feel free to use the language you feel most comfortable in.</text:p>
      <text:h text:style-name="Heading_20_3" text:outline-level="3"><text:bookmark-start text:name="__RefHeading___stay_in_touch_3"/><text:bookmark-start text:name="stay_in_touch"/>Stay in touch<text:bookmark-end text:name="__RefHeading___stay_in_touch_3"/><text:bookmark-end text:name="stay_in_touch"/></text:h>
      <text:p text:style-name="Text_20_body">First contact established?<text:line-break/>
If you want to chat or simply dig further into our community have a look at his <text:a xlink:type="simple" xlink:href="https://wiki.c3l.lu/doku.php?id=organization:community_contact" text:style-name="Internet_20_link" text:visited-style-name="Visited_20_Internet_20_Link">page</text:a>.</text:p>
      <text:h text:style-name="Heading_20_2" text:outline-level="2"><text:bookmark-start text:name="__RefHeading___club_organs_4"/><text:bookmark-start text:name="club_organs"/>Club Organs<text:bookmark-end text:name="__RefHeading___club_organs_4"/><text:bookmark-end text:name="club_organs"/></text:h>
      <text:p text:style-name="Text_20_body">The following club organs are being explained in detail on their regarding pages. Please note, that this is <text:span text:style-name="Strong_20_Emphasis">not</text:span> a hierarchal structure below. </text:p>
      <text:p text:style-name="Text_20_body">&lt;imgcaption label|Organizational Chart&gt;<draw:frame draw:style-name="mediaright" draw:name="0" text:anchor-type="paragraph" draw:z-index="0" svg:width="7.9375cm" style:rel-width="100%" svg:height="6.6722944630872cm" style:rel-height="scale"><draw:image xlink:href="Pictures/450ef2361a9e24ed00e51993d369db9c.png" xlink:type="simple" xlink:show="embed" xlink:actuate="onLoad"/></draw:frame>&lt;/imgcaption&gt;</text:p>
      <text:list text:style-name="List_20_1" text:continue-numbering="false">
        <text:list-item>
          <text:p text:style-name="List_20_1_Content_First"> <text:a xlink:type="simple" xlink:href="https://wiki.c3l.lu/doku.php?id=organization:ga" text:style-name="Internet_20_link" text:visited-style-name="Visited_20_Internet_20_Link">(Extraordinary) General Assemblies</text:a></text:p>
        </text:list-item>
        <text:list-item>
          <text:p text:style-name="List_20_1_Content"> <text:a xlink:type="simple" xlink:href="https://wiki.c3l.lu/doku.php?id=organization:ga:administrative-council" text:style-name="Internet_20_link" text:visited-style-name="Visited_20_Internet_20_Link">Administrative Council</text:a></text:p>
        </text:list-item>
        <text:list-item>
          <text:p text:style-name="List_20_1_Content"> <text:a xlink:type="simple" xlink:href="https://wiki.c3l.lu/doku.php?id=organization:noc" text:style-name="Internet_20_link" text:visited-style-name="Visited_20_Internet_20_Link">NOC</text:a></text:p>
        </text:list-item>
        <text:list-item>
          <text:p text:style-name="List_20_1_Content"> <text:a xlink:type="simple" xlink:href="https://wiki.c3l.lu/doku.php?id=organization:chaosmeetings" text:style-name="Internet_20_link" text:visited-style-name="Visited_20_Internet_20_Link">ChaosMeetings</text:a></text:p>
        </text:list-item>
        <text:list-item>
          <text:p text:style-name="List_20_1_Content"> <text:a xlink:type="simple" xlink:href="https://wiki.c3l.lu/doku.php?id=organization:commissions" text:style-name="Internet_20_link" text:visited-style-name="Visited_20_Internet_20_Link">Commissions</text:a></text:p>
        </text:list-item>
        <text:list-item>
          <text:p text:style-name="List_20_1_Content"> <text:a xlink:type="simple" xlink:href="https://wiki.c3l.lu/doku.php?id=organization:membership" text:style-name="Internet_20_link" text:visited-style-name="Visited_20_Internet_20_Link">Membership</text:a></text:p>
        </text:list-item>
        <text:list-item>
          <text:p text:style-name="List_20_1_Content_Last"> <text:a xlink:type="simple" xlink:href="https://wiki.c3l.lu/doku.php?id=organization:activity-reports" text:style-name="Internet_20_link" text:visited-style-name="Visited_20_Internet_20_Link">Activity Report</text:a></text:p>
        </text:list-item>
      </text:list>
      <text:h text:style-name="Heading_20_2" text:outline-level="2"><text:bookmark-start text:name="__RefHeading___finances_5"/><text:bookmark-start text:name="finances"/>Finances<text:bookmark-end text:name="__RefHeading___finances_5"/><text:bookmark-end text:name="finances"/></text:h>
      <text:h text:style-name="Heading_20_3" text:outline-level="3"><text:bookmark-start text:name="__RefHeading___donations_6"/><text:bookmark-start text:name="donations"/>Donations<text:bookmark-end text:name="__RefHeading___donations_6"/><text:bookmark-end text:name="donations"/></text:h>
      <text:p text:style-name="Text_20_body">The club lives by the <text:a xlink:type="simple" xlink:href="https://wiki.c3l.lu/doku.php?id=organization:donation" text:style-name="Internet_20_link" text:visited-style-name="Visited_20_Internet_20_Link">donations it receives by the people</text:a>. Please consider a donation if you like our work.</text:p>
      <text:h text:style-name="Heading_20_3" text:outline-level="3"><text:bookmark-start text:name="__RefHeading___transparency_report_7"/><text:bookmark-start text:name="transparency_report"/>Transparency Report<text:bookmark-end text:name="__RefHeading___transparency_report_7"/><text:bookmark-end text:name="transparency_report"/></text:h>
      <text:p text:style-name="Text_20_body">A <text:a xlink:type="simple" xlink:href="https://wiki.c3l.lu/doku.php?id=organization:finances:transparency-reports" text:style-name="Internet_20_link" text:visited-style-name="Visited_20_Internet_20_Link">financial transparency report</text:a> is part of our concept to guarantee every person to be able to exactly track the money flow within our association.</text:p>
      <text:h text:style-name="Heading_20_3" text:outline-level="3"><text:bookmark-start text:name="__RefHeading___financial_auditing_8"/><text:bookmark-start text:name="financial_auditing"/>Financial Auditing<text:bookmark-end text:name="__RefHeading___financial_auditing_8"/><text:bookmark-end text:name="financial_auditing"/></text:h>
      <text:p text:style-name="Text_20_body">At the yearly <text:a xlink:type="simple" xlink:href="https://wiki.c3l.lu/doku.php?id=organization:ga" text:style-name="Internet_20_link" text:visited-style-name="Visited_20_Internet_20_Link">General Assembly</text:a> a financial audit will be performed by two independent and non-administrative council members, in order to ensure the integrity of the concluded accounting year.</text:p>
      <text:h text:style-name="Heading_20_2" text:outline-level="2"><text:bookmark-start text:name="__RefHeading___partners_9"/><text:bookmark-start text:name="partners"/>Partners<text:bookmark-end text:name="__RefHeading___partners_9"/><text:bookmark-end text:name="partners"/></text:h>
      <text:list text:style-name="List_20_1" text:continue-numbering="false">
        <text:list-item>
          <text:p text:style-name="LastListParagraph_List_20_1_Content_First"> <text:a xlink:type="simple" xlink:href="https://wiki.c3l.lu/doku.php?id=organization:partners" text:style-name="Internet_20_link" text:visited-style-name="Visited_20_Internet_20_Link">Partners</text:a></text:p>
        </text:list-item>
      </text:list>
      <text:h text:style-name="Heading_20_2" text:outline-level="2"><text:bookmark-start text:name="__RefHeading___press_appearances_10"/><text:bookmark-start text:name="press_appearances"/>Press Appearances<text:bookmark-end text:name="__RefHeading___press_appearances_10"/><text:bookmark-end text:name="press_appearances"/></text:h>
      <text:p text:style-name="Text_20_body">As an organization we are alot in the press. See the <text:a xlink:type="simple" xlink:href="https://wiki.c3l.lu/doku.php?id=organization:press:appearances" text:style-name="Internet_20_link" text:visited-style-name="Visited_20_Internet_20_Link">press</text:a> page to get a list of our appearances.</text:p>
      <text:h text:style-name="Heading_20_2" text:outline-level="2"><text:bookmark-start text:name="__RefHeading___logo_11"/><text:bookmark-start text:name="logo"/>Logo<text:bookmark-end text:name="__RefHeading___logo_11"/><text:bookmark-end text:name="logo"/></text:h>
      <text:p text:style-name="Text_20_body">All of our logo's are CC licensed. Please, find them in SVG and high resolution PNGs on <text:a xlink:type="simple" xlink:href="https://wiki.c3l.lu/doku.php?id=organization:logos" text:style-name="Internet_20_link" text:visited-style-name="Visited_20_Internet_20_Link">the regarding pag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33:06</meta:creation-date>
    <dc:creator>Generated</dc:creator>
    <dc:date>2026-08-12T15::33:06</dc:date>
    <dc:language>en-US</dc:language>
    <meta:editing-cycles>1</meta:editing-cycles>
    <meta:editing-duration>PT0S</meta:editing-duration>
    <dc:title>organization:about</dc:title>
  </office:meta>
</office:document-meta>
</file>