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06"/><text:bookmark-start text:name="__RefHeading___chaosmeeting_2016_05_1"/><text:bookmark-start text:name="chaosmeeting_2016_05"/>ChaosMeeting 2016/05<text:bookmark-end text:name="__RefHeading___chaosmeeting_2016_05_1"/><text:bookmark-end text:name="chaosmeeting_2016_0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8/02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ToDo</text:p>
        </text:list-item>
        <text:list-item>
          <text:p text:style-name="Numbering_20_1_Content"> Redmine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_Last"> ownCloud – <text:a xlink:type="simple" xlink:href="https://wiki.c3l.lu/doku.php?id=user:prometheus" text:style-name="Internet_20_link" text:visited-style-name="Visited_20_Internet_20_Link">prometheus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ease, review all <text:a xlink:type="simple" xlink:href="https://wiki.c3l.lu/doku.php?id=organization:chaosmeetings:todo" text:style-name="Internet_20_link" text:visited-style-name="Visited_20_Internet_20_Link">ToDo's</text:a> and update the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0::31:13</meta:creation-date>
    <dc:creator>Generated</dc:creator>
    <dc:date>2026-08-20T10::31:13</dc:date>
    <dc:language>en-US</dc:language>
    <meta:editing-cycles>1</meta:editing-cycles>
    <meta:editing-duration>PT0S</meta:editing-duration>
    <dc:title>organization:chaosmeetings:2016:cm-2016-06</dc:title>
  </office:meta>
</office:document-meta>
</file>