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08"/><text:bookmark-start text:name="__RefHeading___chaosmeeting_2016_06_1"/><text:bookmark-start text:name="chaosmeeting_2016_06"/>ChaosMeeting 2016/06<text:bookmark-end text:name="__RefHeading___chaosmeeting_2016_06_1"/><text:bookmark-end text:name="chaosmeeting_2016_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9/02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Wiederstatioun –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Numbering_20_1_Content"> Hotdogmaker –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Numbering_20_1_Content"> Lëtzebuerger Filmfestival Panel Feedback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Financial Report Presentation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_Last"> SpaCo Report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chaosmeetings:todo" text:style-name="Internet_20_link" text:visited-style-name="Visited_20_Internet_20_Link">ToDo's</text:a> and update them.</text:p>
      <text:h text:style-name="Heading_20_3" text:outline-level="3"><text:bookmark-start text:name="__RefHeading___letzebuerger_filmfestival_panel_5"/><text:bookmark-start text:name="letzebuerger_filmfestival_panel"/>Lëtzebuerger Filmfestival Panel<text:bookmark-end text:name="__RefHeading___letzebuerger_filmfestival_panel_5"/><text:bookmark-end text:name="letzebuerger_filmfestival_pan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0::31:14</meta:creation-date>
    <dc:creator>Generated</dc:creator>
    <dc:date>2026-08-20T10::31:14</dc:date>
    <dc:language>en-US</dc:language>
    <meta:editing-cycles>1</meta:editing-cycles>
    <meta:editing-duration>PT0S</meta:editing-duration>
    <dc:title>organization:chaosmeetings:2016:cm-2016-08</dc:title>
  </office:meta>
</office:document-meta>
</file>