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13"/><text:bookmark-start text:name="__RefHeading___chaosmeeting_2016_13_1"/><text:bookmark-start text:name="chaosmeeting_2016_13"/>ChaosMeeting 2016/13<text:bookmark-end text:name="__RefHeading___chaosmeeting_2016_13_1"/><text:bookmark-end text:name="chaosmeeting_2016_1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4/04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News from the VDL -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Emergency Contact -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_Last"> cryptoParty (18/05) - <text:a xlink:type="simple" xlink:href="https://wiki.c3l.lu/doku.php?id=user:prometheus" text:style-name="Internet_20_link" text:visited-style-name="Visited_20_Internet_20_Link">prometheus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news_from_the_vdl_4"/><text:bookmark-start text:name="news_from_the_vdl"/>News from the VDL<text:bookmark-end text:name="__RefHeading___news_from_the_vdl_4"/><text:bookmark-end text:name="news_from_the_vdl"/></text:h>
      <text:h text:style-name="Heading_20_3" text:outline-level="3"><text:bookmark-start text:name="__RefHeading___emergency_contact_5"/><text:bookmark-start text:name="emergency_contact"/>Emergency Contact<text:bookmark-end text:name="__RefHeading___emergency_contact_5"/><text:bookmark-end text:name="emergency_contact"/></text:h>
      <text:h text:style-name="Heading_20_3" text:outline-level="3"><text:bookmark-start text:name="__RefHeading___cryptoparty_18_05_6"/><text:bookmark-start text:name="cryptoparty_18_05"/>cryptoParty (18/05)<text:bookmark-end text:name="__RefHeading___cryptoparty_18_05_6"/><text:bookmark-end text:name="cryptoparty_18_05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5::31:41</meta:creation-date>
    <dc:creator>Generated</dc:creator>
    <dc:date>2026-08-13T05::31:41</dc:date>
    <dc:language>en-US</dc:language>
    <meta:editing-cycles>1</meta:editing-cycles>
    <meta:editing-duration>PT0S</meta:editing-duration>
    <dc:title>organization:chaosmeetings:2016:cm-2016-13</dc:title>
  </office:meta>
</office:document-meta>
</file>