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27"/><text:bookmark-start text:name="__RefHeading___chaosmeeting_2016_27_1"/><text:bookmark-start text:name="chaosmeeting_2016_27"/>ChaosMeeting 2016/27<text:bookmark-end text:name="__RefHeading___chaosmeeting_2016_27_1"/><text:bookmark-end text:name="chaosmeeting_2016_2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1/07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Hoverboard  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26" text:style-name="Internet_20_link" text:visited-style-name="Visited_20_Internet_20_Link">ChaosMeeting 2016-26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nadine" text:style-name="Internet_20_link" text:visited-style-name="Visited_20_Internet_20_Link">nadine</text:a></text:p>
          </table:table-cell>
          <table:table-cell office:value-type="string" table:style-name="tablecell">
            <text:p text:style-name="tablealignleft"> ~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</text:p>
          </table:table-cell>
          <table:table-cell office:value-type="string" table:style-name="tablecell">
            <text:p text:style-name="tablealignleft"> 01/08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10/2016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hoverboard_5"/><text:bookmark-start text:name="hoverboard"/>Hoverboard?<text:bookmark-end text:name="__RefHeading___hoverboard_5"/><text:bookmark-end text:name="hoverbo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3T04::00:16</meta:creation-date>
    <dc:creator>Generated</dc:creator>
    <dc:date>2026-09-13T04::00:16</dc:date>
    <dc:language>en-US</dc:language>
    <meta:editing-cycles>1</meta:editing-cycles>
    <meta:editing-duration>PT0S</meta:editing-duration>
    <dc:title>organization:chaosmeetings:2016:cm-2016-27</dc:title>
  </office:meta>
</office:document-meta>
</file>