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9"/><text:bookmark-start text:name="__RefHeading___chaosmeeting_2016_29_1"/><text:bookmark-start text:name="chaosmeeting_2016_29"/>ChaosMeeting 2016/29<text:bookmark-end text:name="__RefHeading___chaosmeeting_2016_29_1"/><text:bookmark-end text:name="chaosmeeting_2016_2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07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Haxogreen 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6" text:style-name="Internet_20_link" text:visited-style-name="Visited_20_Internet_20_Link">ChaosMeeting 2016-2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haxogreen_5"/><text:bookmark-start text:name="haxogreen"/>Haxogreen<text:bookmark-end text:name="__RefHeading___haxogreen_5"/><text:bookmark-end text:name="haxogre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4:01</meta:creation-date>
    <dc:creator>Generated</dc:creator>
    <dc:date>2026-08-17T05::44:01</dc:date>
    <dc:language>en-US</dc:language>
    <meta:editing-cycles>1</meta:editing-cycles>
    <meta:editing-duration>PT0S</meta:editing-duration>
    <dc:title>organization:chaosmeetings:2016:cm-2016-29</dc:title>
  </office:meta>
</office:document-meta>
</file>