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40"/><text:bookmark-start text:name="__RefHeading___chaosmeeting_2016_40_1"/><text:bookmark-start text:name="chaosmeeting_2016_40"/>ChaosMeeting 2016/40<text:bookmark-end text:name="__RefHeading___chaosmeeting_2016_40_1"/><text:bookmark-end text:name="chaosmeeting_2016_4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4/10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Hack.lu feedback and clean up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wishlist – <text:a xlink:type="simple" xlink:href="https://wiki.c3l.lu/doku.php?id=user:promethues" text:style-name="Internet_20_link" text:visited-style-name="Visited_20_Internet_20_Link">promethue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https://wiki.c3l.lu/doku.php?id=organization:chaosmeetings:2016:cm-2016-39" text:style-name="Internet_20_link" text:visited-style-name="Visited_20_Internet_20_Link">ChaosMeeting 2016-39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10/2016 </text:p>
          </table:table-cell>
        </table:table-row>
      </table:table>
      <text:h text:style-name="Heading_20_3" text:outline-level="3"><text:bookmark-start text:name="__RefHeading___hack.lu_feedback_and_clean_up_5"/><text:bookmark-start text:name="hack.lu_feedback_and_clean_up"/>Hack.lu feedback and clean up<text:bookmark-end text:name="__RefHeading___hack.lu_feedback_and_clean_up_5"/><text:bookmark-end text:name="hack.lu_feedback_and_clean_up"/></text:h>
      <text:h text:style-name="Heading_20_3" text:outline-level="3"><text:bookmark-start text:name="__RefHeading___wishlist_6"/><text:bookmark-start text:name="wishlist"/>wishlist<text:bookmark-end text:name="__RefHeading___wishlist_6"/><text:bookmark-end text:name="wishli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7:37</meta:creation-date>
    <dc:creator>Generated</dc:creator>
    <dc:date>2026-08-11T11::17:37</dc:date>
    <dc:language>en-US</dc:language>
    <meta:editing-cycles>1</meta:editing-cycles>
    <meta:editing-duration>PT0S</meta:editing-duration>
    <dc:title>organization:chaosmeetings:2016:cm-2016-40</dc:title>
  </office:meta>
</office:document-meta>
</file>