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7:cm-2017-16"/><text:bookmark-start text:name="__RefHeading___chaosmeeting_2017_16_1"/><text:bookmark-start text:name="chaosmeeting_2017_16"/>ChaosMeeting 2017/16<text:bookmark-end text:name="__RefHeading___chaosmeeting_2017_16_1"/><text:bookmark-end text:name="chaosmeeting_2017_16"/></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1/05/2017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8: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member" text:style-name="Internet_20_link" text:visited-style-name="Visited_20_Internet_20_Link">member</text:a> </text:p>
          </table:table-cell>
        </table:table-row>
      </table:table>
      <text:h text:style-name="Heading_20_3" text:outline-level="3"><text:bookmark-start text:name="__RefHeading___todo_2"/><text:bookmark-start text:name="todo"/>ToDo<text:bookmark-end text:name="__RefHeading___todo_2"/><text:bookmark-end text:name="todo"/></text:h>
      <text:p text:style-name="Text_20_body">Check our <text:a xlink:type="simple" xlink:href="https://rt.c3l.lu" text:style-name="Internet_20_link" text:visited-style-name="Visited_20_Internet_20_Link">Request Tracker</text:a></text:p>
      <text:h text:style-name="Heading_20_2" text:outline-level="2"><text:bookmark-start text:name="__RefHeading___agenda_3"/><text:bookmark-start text:name="agenda"/>Agenda<text:bookmark-end text:name="__RefHeading___agenda_3"/><text:bookmark-end text:name="agenda"/></text:h>
      <text:list text:style-name="List_20_1" text:continue-numbering="false">
        <text:list-item>
          <text:p text:style-name="List_20_1_Content_First"> Press contact – <text:a xlink:type="simple" xlink:href="https://wiki.c3l.lu/doku.php?id=user:virii" text:style-name="Internet_20_link" text:visited-style-name="Visited_20_Internet_20_Link">virii</text:a></text:p>
        </text:list-item>
        <text:list-item>
          <text:p text:style-name="List_20_1_Content"> Freifunk – <text:a xlink:type="simple" xlink:href="https://wiki.c3l.lu/doku.php?id=user:virii" text:style-name="Internet_20_link" text:visited-style-name="Visited_20_Internet_20_Link">virii</text:a></text:p>
        </text:list-item>
        <text:list-item>
          <text:p text:style-name="List_20_1_Content"> Chaos Meetup – <text:a xlink:type="simple" xlink:href="https://wiki.c3l.lu/doku.php?id=user:virii" text:style-name="Internet_20_link" text:visited-style-name="Visited_20_Internet_20_Link">virii</text:a></text:p>
        </text:list-item>
        <text:list-item>
          <text:p text:style-name="List_20_1_Content"> No-Spy – <text:a xlink:type="simple" xlink:href="https://wiki.c3l.lu/doku.php?id=user:deflenken" text:style-name="Internet_20_link" text:visited-style-name="Visited_20_Internet_20_Link">deflenken</text:a></text:p>
        </text:list-item>
        <text:list-item>
          <text:p text:style-name="List_20_1_Content"> Spark-Up – <text:a xlink:type="simple" xlink:href="https://wiki.c3l.lu/doku.php?id=user:metalgamer" text:style-name="Internet_20_link" text:visited-style-name="Visited_20_Internet_20_Link">metalgamer</text:a></text:p>
        </text:list-item>
        <text:list-item>
          <text:p text:style-name="List_20_1_Content_Last"> Financial affairs</text:p>
        </text:list-item>
      </text:list>
      <text:h text:style-name="Heading_20_2" text:outline-level="2"><text:bookmark-start text:name="__RefHeading___minutes_4"/><text:bookmark-start text:name="minutes"/>Minutes<text:bookmark-end text:name="__RefHeading___minutes_4"/><text:bookmark-end text:name="minutes"/></text:h>
      <text:h text:style-name="Heading_20_3" text:outline-level="3"><text:bookmark-start text:name="__RefHeading___press_contact_5"/><text:bookmark-start text:name="press_contact"/>Press contact<text:bookmark-end text:name="__RefHeading___press_contact_5"/><text:bookmark-end text:name="press_contact"/></text:h>
      <text:p text:style-name="Text_20_body">- Virii reports press@c3l.lu added to request tracker - press requests will generate tickets.</text:p>
      <text:p text:style-name="Text_20_body">- Virii reports improvements made to request tracker to improve information flow and spam control.</text:p>
      <text:p text:style-name="Text_20_body">- Miscellaneous questions pertaining to internal organization were raised.</text:p>
      <text:h text:style-name="Heading_20_3" text:outline-level="3"><text:bookmark-start text:name="__RefHeading___freifunk_6"/><text:bookmark-start text:name="freifunk"/>Freifunk<text:bookmark-end text:name="__RefHeading___freifunk_6"/><text:bookmark-end text:name="freifunk"/></text:h>
      <text:p text:style-name="Text_20_body">- Virii reported creation of portable standard "Installation Kit" for routers, but noted that a multi-plug and other tools were still required.</text:p>
      <text:p text:style-name="Text_20_body">- metalgamer suggested purchase of a network cable testing device. The members present agreed with the principle of the suggestion.</text:p>
      <text:p text:style-name="Text_20_body">- Virii reported that a café at Holstum known to some of the members present agreed to take on a Freifunk router, but noted that some technical difficulties had arisen. </text:p>
      <text:p text:style-name="Text_20_body">-The merits of different solutions to these issues were debated by members present.</text:p>
      <text:p text:style-name="Text_20_body">- metalgamer reported that the gateway's certificate had expired. George had applied a fix, resolving the issue.</text:p>
      <text:p text:style-name="Text_20_body">- The incident suggested to metalgamer the possibility of extending remote access to Freifunk servers in order to distribute and streamline administrative efforts. The members present agreed with the principle of the suggestion.</text:p>
      <text:p text:style-name="Text_20_body">- Virii reported that additional routers had been purchased and that the supply was secure for the foreseeable future.</text:p>
      <text:p text:style-name="Text_20_body">- Virii suggested that action be taken in order to render the freifunk.lu page more attractiive. It was suggested that one or more members be tasked with writing blog posts so as to generate favourable publicity. metalgamer volunteered to keep the blog up to date. No oppostion was voiced and the motion passed without being put to the vote.</text:p>
      <text:p text:style-name="Text_20_body">- Virii noted that data transfer capabilities were nearly </text:p>
      <text:h text:style-name="Heading_20_3" text:outline-level="3"><text:bookmark-start text:name="__RefHeading___chaos_meetup_7"/><text:bookmark-start text:name="chaos_meetup"/>Chaos Meetup<text:bookmark-end text:name="__RefHeading___chaos_meetup_7"/><text:bookmark-end text:name="chaos_meetup"/></text:h>
      <text:h text:style-name="Heading_20_3" text:outline-level="3"><text:bookmark-start text:name="__RefHeading___no-spy_8"/><text:bookmark-start text:name="no-spy"/>No-Spy<text:bookmark-end text:name="__RefHeading___no-spy_8"/><text:bookmark-end text:name="no-spy"/></text:h>
      <text:p text:style-name="Text_20_body">Denkt drun, Stickeren matzehuelen vun denen 2 Asblen. Keint der mer och bescheet soen weini der +- wollt fort fueren dann kann ech mein Zuchticket kaaf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8::25:09</meta:creation-date>
    <dc:creator>Generated</dc:creator>
    <dc:date>2026-08-13T08::25:09</dc:date>
    <dc:language>en-US</dc:language>
    <meta:editing-cycles>1</meta:editing-cycles>
    <meta:editing-duration>PT0S</meta:editing-duration>
    <dc:title>organization:chaosmeetings:2017:cm-2017-16</dc:title>
  </office:meta>
</office:document-meta>
</file>