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ommissions"/><text:bookmark-start text:name="__RefHeading___commissions_1"/><text:bookmark-start text:name="commissions"/>Commissions<text:bookmark-end text:name="__RefHeading___commissions_1"/><text:bookmark-end text:name="commissions"/></text:h>
      <text:p text:style-name="Text_20_body">The commissions within C3L should help the members and the organization to solve issues along the way.</text:p>
      <text:p text:style-name="Text_20_body"><text:span text:style-name="Strong_20_Emphasis">Note:</text:span> None of these commissions have yet been set or will be set into place, unless the (E)GA has voted in favor of these propositions. </text:p>
      <text:h text:style-name="Heading_20_2" text:outline-level="2"><text:bookmark-start text:name="__RefHeading___space_commission_2"/><text:bookmark-start text:name="space_commission"/>Space Commission<text:bookmark-end text:name="__RefHeading___space_commission_2"/><text:bookmark-end text:name="space_commission"/></text:h>
      <text:p text:style-name="Text_20_body">The <text:a xlink:type="simple" xlink:href="https://wiki.c3l.lu/doku.php?id=organization:commissions:space" text:style-name="Internet_20_link" text:visited-style-name="Visited_20_Internet_20_Link">Space Commission (SpaCo)</text:a>, is responsible for managing the infrastructure. From buying food &amp; drinks to representing the association in the Victor Hugo Syndicat.</text:p>
      <text:h text:style-name="Heading_20_2" text:outline-level="2"><text:bookmark-start text:name="__RefHeading___financial_report_commission_3"/><text:bookmark-start text:name="financial_report_commission"/>Financial Report Commission<text:bookmark-end text:name="__RefHeading___financial_report_commission_3"/><text:bookmark-end text:name="financial_report_commission"/></text:h>
      <text:p text:style-name="Text_20_body">The <text:a xlink:type="simple" xlink:href="https://wiki.c3l.lu/doku.php?id=organization:commissions:financial_report_commission" text:style-name="Internet_20_link" text:visited-style-name="Visited_20_Internet_20_Link">Financial Report Commission</text:a> is a common organ in a lot of organizations. Its purpose is simply to draw: members of this commissions verify the financial summary, transactions, statements and so on which have been deposed by the treasurer. </text:p>
      <text:h text:style-name="Heading_20_2" text:outline-level="2"><text:bookmark-start text:name="__RefHeading___fairness_commissions_4"/><text:bookmark-start text:name="fairness_commissions"/>Fairness Commissions<text:bookmark-end text:name="__RefHeading___fairness_commissions_4"/><text:bookmark-end text:name="fairness_commissions"/></text:h>
      <text:p text:style-name="Text_20_body">The <text:a xlink:type="simple" xlink:href="https://wiki.c3l.lu/doku.php?id=organization:commissions:fairness_commission" text:style-name="Internet_20_link" text:visited-style-name="Visited_20_Internet_20_Link">Fairness Commission</text:a> has the objective to iron out a dispute between members or to judge over ethically questionable actions by one or more member(s).</text:p>
      <text:h text:style-name="Heading_20_2" text:outline-level="2"><text:bookmark-start text:name="__RefHeading___press_commission_5"/><text:bookmark-start text:name="press_commission"/>Press Commission<text:bookmark-end text:name="__RefHeading___press_commission_5"/><text:bookmark-end text:name="press_commission"/></text:h>
      <text:p text:style-name="Text_20_body"><text:a xlink:type="simple" xlink:href="https://wiki.c3l.lu/doku.php?id=organization:commissions:press" text:style-name="Internet_20_link" text:visited-style-name="Visited_20_Internet_20_Link">Press Commiss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4T07::39:49</meta:creation-date>
    <dc:creator>Generated</dc:creator>
    <dc:date>2026-09-14T07::39:49</dc:date>
    <dc:language>en-US</dc:language>
    <meta:editing-cycles>1</meta:editing-cycles>
    <meta:editing-duration>PT0S</meta:editing-duration>
    <dc:title>organization:commissions</dc:title>
  </office:meta>
</office:document-meta>
</file>