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b3912fc6969b5b9f02a0759f87de54.png"/>
  <manifest:file-entry manifest:media-type="image/png" manifest:full-path="Pictures/043ea4d409e043447f12cda5e351a691.png"/>
  <manifest:file-entry manifest:media-type="image/png" manifest:full-path="Pictures/c26c76aab0ec02762ada0de8b4b99d2a.png"/>
  <manifest:file-entry manifest:media-type="image/png" manifest:full-path="Pictures/4029d2f11467baae06b2cae7f8a7a034.png"/>
  <manifest:file-entry manifest:media-type="image/png" manifest:full-path="Pictures/e170436c765f21dc71ffb4d24719c262.png"/>
  <manifest:file-entry manifest:media-type="image/png" manifest:full-path="Pictures/6756abd67f1bd88e83a46996096c2a71.png"/>
  <manifest:file-entry manifest:media-type="image/png" manifest:full-path="Pictures/599c658488497bcc53139ab401b18f1e.png"/>
  <manifest:file-entry manifest:media-type="image/png" manifest:full-path="Pictures/63521a7c607eae0a7c58a38414973d94.png"/>
  <manifest:file-entry manifest:media-type="image/png" manifest:full-path="Pictures/9aa0cb4d54c1c053d3eb4a533135c0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donation"/><text:bookmark-start text:name="__RefHeading___donations_1"/><text:bookmark-start text:name="donations"/>Donations<text:bookmark-end text:name="__RefHeading___donations_1"/><text:bookmark-end text:name="donations"/></text:h>
      <text:p text:style-name="Text_20_body">A club can only live with members and money.</text:p>
      <text:p text:style-name="Text_20_body">A simple overview of fund-able projects has now been created. So if you want to
help us finishing projects or to kick-start new ones then please go ahead.
Check out our <text:a xlink:type="simple" xlink:href="https://wiki.c3l.lu/doku.php?id=projects" text:style-name="Internet_20_link" text:visited-style-name="Visited_20_Internet_20_Link">current projects</text:a> and decide by yourself what you
want to actively support. No project found that you are interested in?
<text:a xlink:type="simple" xlink:href="https://wiki.c3l.lu/doku.php?id=organization:membership" text:style-name="Internet_20_link" text:visited-style-name="Visited_20_Internet_20_Link">Join us</text:a> and launch it by yourself!</text:p>
      <text:p text:style-name="Text_20_body"><draw:frame draw:style-name="mediaright" draw:name="0" text:anchor-type="paragraph" draw:z-index="0" svg:width="2.6458333333333cm" style:rel-width="100%" svg:height="2.6006054131054cm" style:rel-height="scale"><draw:image xlink:href="Pictures/76b3912fc6969b5b9f02a0759f87de54.png" xlink:type="simple" xlink:show="embed" xlink:actuate="onLoad"/></draw:frame> <draw:frame draw:style-name="mediaright" draw:name="1" text:anchor-type="paragraph" draw:z-index="1" svg:width="2.6458333333333cm" style:rel-width="100%" svg:height="2.6458333333333cm" style:rel-height="scale"><draw:image xlink:href="Pictures/043ea4d409e043447f12cda5e351a691.png" xlink:type="simple" xlink:show="embed" xlink:actuate="onLoad"/></draw:frame> <draw:frame draw:style-name="mediaright" draw:name="2" text:anchor-type="paragraph" draw:z-index="2" svg:width="2.6458333333333cm" style:rel-width="100%" svg:height="2.6458333333333cm" style:rel-height="scale"><draw:image xlink:href="Pictures/c26c76aab0ec02762ada0de8b4b99d2a.png" xlink:type="simple" xlink:show="embed" xlink:actuate="onLoad"/></draw:frame> <draw:frame draw:style-name="mediaright" draw:name="3" text:anchor-type="paragraph" draw:z-index="3" svg:width="2.6458333333333cm" style:rel-width="100%" svg:height="2.5252026342452cm" style:rel-height="scale"><draw:image xlink:href="Pictures/4029d2f11467baae06b2cae7f8a7a034.png" xlink:type="simple" xlink:show="embed" xlink:actuate="onLoad"/></draw:frame> <draw:frame draw:style-name="mediaright" draw:name="4" text:anchor-type="paragraph" draw:z-index="4" svg:width="1.7197916666667cm" svg:height="2.6995517676768cm"><draw:image xlink:href="Pictures/e170436c765f21dc71ffb4d24719c262.png" xlink:type="simple" xlink:show="embed" xlink:actuate="onLoad"/></draw:frame></text:p>
      <text:p text:style-name="Text_20_body">We accept Bitcoin, Ether, Monero, <text:a xlink:type="simple" xlink:href="https://wiki.c3l.lu/doku.php?id=organization:about#contact" text:style-name="Internet_20_link" text:visited-style-name="Visited_20_Internet_20_Link">cash via mail</text:a>
and of course wire transfers!</text:p>
      <text:h text:style-name="Heading_20_3" text:outline-level="3"><text:bookmark-start text:name="__RefHeading___bank_details_2"/><text:bookmark-start text:name="bank_details"/>Bank Details<text:bookmark-end text:name="__RefHeading___bank_details_2"/><text:bookmark-end text:name="bank_details"/></text:h>
      <text:p text:style-name="Preformatted_20_Text">Account-Holder: Chaos Computer Club Lëtzebuerg<text:line-break/>BIC/Swift: BCEELULLXXX<text:line-break/>IBAN: LU29 0019 2855 3890 4000<text:line-break/>Communication: Donation $PROJECTNAME</text:p>
      <text:p text:style-name="Text_20_body">You can of course also donate without specifying a project!</text:p>
      <text:h text:style-name="Heading_20_3" text:outline-level="3"><text:bookmark-start text:name="__RefHeading___bitcoin_3"/><text:bookmark-start text:name="bitcoin"/>Bitcoin<text:bookmark-end text:name="__RefHeading___bitcoin_3"/><text:bookmark-end text:name="bitcoin"/></text:h>
      <text:p text:style-name="Preformatted_20_Text">0xa3c704a1810A0914D0B3392c9490f47B415b92A6</text:p>
      <text:p text:style-name="Text_20_body"><draw:frame draw:style-name="mediaright" draw:name="5" text:anchor-type="paragraph" draw:z-index="5" svg:width="5.2916666666667cm" style:rel-width="100%" svg:height="5.1714015151515cm" style:rel-height="scale"><draw:image xlink:href="Pictures/6756abd67f1bd88e83a46996096c2a71.png" xlink:type="simple" xlink:show="embed" xlink:actuate="onLoad"/></draw:frame></text:p>
      <text:h text:style-name="Heading_20_3" text:outline-level="3"><text:bookmark-start text:name="__RefHeading___ethereum_4"/><text:bookmark-start text:name="ethereum"/>Ethereum<text:bookmark-end text:name="__RefHeading___ethereum_4"/><text:bookmark-end text:name="ethereum"/></text:h>
      <text:p text:style-name="Preformatted_20_Text">0xa3c704a1810A0914D0B3392c9490f47B415b92A6</text:p>
      <text:p text:style-name="Text_20_body"><draw:frame draw:style-name="mediaright" draw:name="6" text:anchor-type="paragraph" draw:z-index="6" svg:width="5.2916666666667cm" style:rel-width="100%" svg:height="5.32261208577cm" style:rel-height="scale"><draw:image xlink:href="Pictures/599c658488497bcc53139ab401b18f1e.png" xlink:type="simple" xlink:show="embed" xlink:actuate="onLoad"/></draw:frame></text:p>
      <text:h text:style-name="Heading_20_3" text:outline-level="3"><text:bookmark-start text:name="__RefHeading___zcash_5"/><text:bookmark-start text:name="zcash"/>ZCASH<text:bookmark-end text:name="__RefHeading___zcash_5"/><text:bookmark-end text:name="zcash"/></text:h>
      <text:p text:style-name="Preformatted_20_Text">t1URHaR4oYFyp7XFGJ5M28XxHc5Dnm6HzsZ</text:p>
      <text:p text:style-name="Text_20_body"><draw:frame draw:style-name="mediaright" draw:name="7" text:anchor-type="paragraph" draw:z-index="7" svg:width="5.2916666666667cm" style:rel-width="100%" svg:height="5.2315340909091cm" style:rel-height="scale"><draw:image xlink:href="Pictures/63521a7c607eae0a7c58a38414973d94.png" xlink:type="simple" xlink:show="embed" xlink:actuate="onLoad"/></draw:frame></text:p>
      <text:h text:style-name="Heading_20_3" text:outline-level="3"><text:bookmark-start text:name="__RefHeading___monero_6"/><text:bookmark-start text:name="monero"/>Monero<text:bookmark-end text:name="__RefHeading___monero_6"/><text:bookmark-end text:name="monero"/></text:h>
      <text:p text:style-name="Preformatted_20_Text">88EJ8FbheLsA4FauxJogVWK9XFp5ptcByTrPt3kD4y1ZFBxsRdsSXAXQCMp4Xc2iayhjUa2qxiynKUfAMb8UgPHABYMnB4z</text:p>
      <text:p text:style-name="Text_20_body"><draw:frame draw:style-name="mediaright" draw:name="8" text:anchor-type="paragraph" draw:z-index="8" svg:width="5.2916666666667cm" style:rel-width="100%" svg:height="5.2916666666667cm" style:rel-height="scale"><draw:image xlink:href="Pictures/9aa0cb4d54c1c053d3eb4a533135c0d3.png" xlink:type="simple" xlink:show="embed" xlink:actuate="onLoad"/></draw:frame></text:p>
      <text:p text:style-name="Text_20_body">Of course you can also donate without specifying a certain project!</text:p>
      <text:h text:style-name="Heading_20_1" text:outline-level="1"><text:bookmark-start text:name="__RefHeading___membership_7"/><text:bookmark-start text:name="membership"/>Membership<text:bookmark-end text:name="__RefHeading___membership_7"/><text:bookmark-end text:name="membership"/></text:h>
      <text:p text:style-name="Text_20_body">See the <text:a xlink:type="simple" xlink:href="https://wiki.c3l.lu/doku.php?id=organization:membership" text:style-name="Internet_20_link" text:visited-style-name="Visited_20_Internet_20_Link">Membership</text:a>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9:45</meta:creation-date>
    <dc:creator>Generated</dc:creator>
    <dc:date>2026-08-12T15::29:45</dc:date>
    <dc:language>en-US</dc:language>
    <meta:editing-cycles>1</meta:editing-cycles>
    <meta:editing-duration>PT0S</meta:editing-duration>
    <dc:title>organization:donation</dc:title>
  </office:meta>
</office:document-meta>
</file>