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25:03:aga"/><text:bookmark-start text:name="__RefHeading___annual_general_assembly_-_march_2025_1"/><text:bookmark-start text:name="annual_general_assembly_-_march_2025"/>Annual General Assembly - March 2025<text:bookmark-end text:name="__RefHeading___annual_general_assembly_-_march_2025_1"/><text:bookmark-end text:name="annual_general_assembly_-_march_202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</text:p>
          </table:table-cell>
          <table:table-cell office:value-type="string" table:style-name="tablecell">
            <text:p text:style-name="tablealignleft"> 8th of March 2025          </text:p>
          </table:table-cell>
        </table:table-row>
        <table:table-row>
          <table:table-cell office:value-type="string" table:style-name="tableheader">
            <text:p text:style-name="Table_20_Heading"> Hour  </text:p>
          </table:table-cell>
          <table:table-cell office:value-type="string" table:style-name="tablecell">
            <text:p text:style-name="tablealignleft"> 18h00 CET                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24</text:p>
        </text:list-item>
        <text:list-item>
          <text:p text:style-name="Numbering_20_1_Content"> Financial Report 2024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25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</text:list-item>
        <text:list-item>
          <text:p text:style-name="Numbering_20_1_Content"> Review &amp; Foresight by metalgamer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21st of Feb 2025 at 23h59.</text:span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p text:style-name="Text_20_body">(GA started at XX:XX)</text:p>
      <text:p text:style-name="Text_20_body">(GA closed at XX:XX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22:46</meta:creation-date>
    <dc:creator>Generated</dc:creator>
    <dc:date>2026-08-13T04::22:46</dc:date>
    <dc:language>en-US</dc:language>
    <meta:editing-cycles>1</meta:editing-cycles>
    <meta:editing-duration>PT0S</meta:editing-duration>
    <dc:title>organization:ga:2025:03:aga</dc:title>
  </office:meta>
</office:document-meta>
</file>