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groups:crg:meetings:crg-2015-05"/><text:bookmark-start text:name="__RefHeading___crg_2015_05_1"/><text:bookmark-start text:name="crg_2015_05"/>CRG 2015/05<text:bookmark-end text:name="__RefHeading___crg_2015_05_1"/><text:bookmark-end text:name="crg_2015_05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03/11/2015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2h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astListParagraph_List_20_1_Content_First"> ToDo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todo_4"/><text:bookmark-start text:name="todo"/>ToDo<text:bookmark-end text:name="__RefHeading___todo_4"/><text:bookmark-end text:name="todo"/></text:h>
      <text:p text:style-name="Text_20_body">Please, review all <text:a xlink:type="simple" xlink:href="https://wiki.c3l.lu/doku.php?id=organization:groups:crg:todo" text:style-name="Internet_20_link" text:visited-style-name="Visited_20_Internet_20_Link">CRG - ToDo</text:a> and update the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0::33:45</meta:creation-date>
    <dc:creator>Generated</dc:creator>
    <dc:date>2026-08-11T10::33:45</dc:date>
    <dc:language>en-US</dc:language>
    <meta:editing-cycles>1</meta:editing-cycles>
    <meta:editing-duration>PT0S</meta:editing-duration>
    <dc:title>organization:groups:crg:meetings:crg-2015-05</dc:title>
  </office:meta>
</office:document-meta>
</file>