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press:releases"/><text:bookmark-start text:name="__RefHeading___press_releases_pks_1"/><text:bookmark-start text:name="press_releases_pks"/>Press Releases (PKs)<text:bookmark-end text:name="__RefHeading___press_releases_pks_1"/><text:bookmark-end text:name="press_releases_p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7::51:52</meta:creation-date>
    <dc:creator>Generated</dc:creator>
    <dc:date>2026-08-27T17::51:52</dc:date>
    <dc:language>en-US</dc:language>
    <meta:editing-cycles>1</meta:editing-cycles>
    <meta:editing-duration>PT0S</meta:editing-duration>
    <dc:title>organization:press:releases</dc:title>
  </office:meta>
</office:document-meta>
</file>