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fa83209fcc5e371fde0b46f24f44a7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ivate"/><text:bookmark-start text:name="__RefHeading___private_1"/><text:bookmark-start text:name="private"/>Private<text:bookmark-end text:name="__RefHeading___private_1"/><text:bookmark-end text:name="private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To declare something as <text:span text:style-name="Strong_20_Emphasis">private</text:span>, type :private:&lt;SUBJECT&gt; in the search form above. Hit "Enter". Now click on your right side on the button "Create Page" (see below). <text:span text:style-name="Strong_20_Emphasis">Exempli gratia:</text:span> <text:a xlink:type="simple" xlink:href="https://wiki.c3l.lu/doku.php?id=private:start" text:style-name="Internet_20_link" text:visited-style-name="Visited_20_Internet_20_Link">:private:start</text:a>
<text:line-break/><draw:frame draw:style-name="media" draw:name="0" text:anchor-type="as-char" draw:z-index="0" svg:width="2.6458333333333cm" style:rel-width="100%" svg:height="2.475744047619cm" style:rel-height="scale"><draw:image xlink:href="Pictures/bfa83209fcc5e371fde0b46f24f44a7d.png" xlink:type="simple" xlink:show="embed" xlink:actuate="onLoad"/></draw:frame>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15::12:53</meta:creation-date>
    <dc:creator>Generated</dc:creator>
    <dc:date>2026-08-13T15::12:53</dc:date>
    <dc:language>en-US</dc:language>
    <meta:editing-cycles>1</meta:editing-cycles>
    <meta:editing-duration>PT0S</meta:editing-duration>
    <dc:title>private</dc:title>
  </office:meta>
</office:document-meta>
</file>