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d6efab01502b6a3a07ee2816eb852eb.jpg"/>
  <manifest:file-entry manifest:media-type="image/jpeg" manifest:full-path="Pictures/8e9fc293547794bb51cc53a90fe17361.jpg"/>
  <manifest:file-entry manifest:media-type="image/jpeg" manifest:full-path="Pictures/ff784e63381934879674cb9aaa478cc7.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community:cyborg"/><text:bookmark-start text:name="__RefHeading___cyborg_1"/><text:bookmark-start text:name="cyborg"/>Cyborg<text:bookmark-end text:name="__RefHeading___cyborg_1"/><text:bookmark-end text:name="cyborg"/></text:h>
      <text:p text:style-name="Text_20_body"><text:span text:style-name="Strong_20_Emphasis">WARNING</text:span> This article includes imagery that may be disturbing to some people. It shows opened human tissue and blood.
<draw:frame draw:style-name="mediaright" draw:name="0" text:anchor-type="paragraph" draw:z-index="0" svg:width="5.2916666666667cm" style:rel-width="100%" svg:height="5.2916666666667cm" style:rel-height="scale"><draw:image xlink:href="Pictures/ed6efab01502b6a3a07ee2816eb852eb.jpg" xlink:type="simple" xlink:show="embed" xlink:actuate="onLoad"/></draw:frame></text:p>
      <table:table table:style-name="Table">
        <table:table-column/>
        <table:table-column/>
        <table:table-row>
          <table:table-cell office:value-type="string" table:style-name="tableheader">
            <text:p text:style-name="Table_20_Heading"> Name          </text:p>
          </table:table-cell>
          <table:table-cell office:value-type="string" table:style-name="tablecell">
            <text:p text:style-name="tablealignleft"> Cyborg                                                                                                         </text:p>
          </table:table-cell>
        </table:table-row>
        <table:table-row>
          <table:table-cell office:value-type="string" table:style-name="tableheader">
            <text:p text:style-name="Table_20_Heading"> Description   </text:p>
          </table:table-cell>
          <table:table-cell office:value-type="string" table:style-name="tablecell">
            <text:p text:style-name="tablealignleft"> How to become a cyborg you ask? Well, before you start replacing body parts you might just wanna add to them!  </text:p>
          </table:table-cell>
        </table:table-row>
        <table:table-row>
          <table:table-cell office:value-type="string" table:style-name="tableheader">
            <text:p text:style-name="Table_20_Heading"> Status        </text:p>
          </table:table-cell>
          <table:table-cell office:value-type="string" table:style-name="tablecell">
            <text:p text:style-name="tablealignleft"> Finished successfully - Followup                                                                                                        </text:p>
          </table:table-cell>
        </table:table-row>
        <table:table-row>
          <table:table-cell office:value-type="string" table:style-name="tableheader">
            <text:p text:style-name="Table_20_Heading"> Contact       </text:p>
          </table:table-cell>
          <table:table-cell office:value-type="string" table:style-name="tablecell">
            <text:p text:style-name="tablealignleft"> <text:a xlink:type="simple" xlink:href="https://wiki.c3l.lu/doku.php?id=user:peter" text:style-name="Internet_20_link" text:visited-style-name="Visited_20_Internet_20_Link">Peter Alfons Loch</text:a>                                                                                                 </text:p>
          </table:table-cell>
        </table:table-row>
        <table:table-row>
          <table:table-cell office:value-type="string" table:style-name="tableheader">
            <text:p text:style-name="Table_20_Heading"> Participants  </text:p>
          </table:table-cell>
          <table:table-cell office:value-type="string" table:style-name="tablecell">
            <text:p text:style-name="tablealignleft"> <text:a xlink:type="simple" xlink:href="https://wiki.c3l.lu/doku.php?id=user:peter" text:style-name="Internet_20_link" text:visited-style-name="Visited_20_Internet_20_Link">Peter Alfons Loch</text:a>, <text:a xlink:type="simple" xlink:href="https://wiki.c3l.lu/doku.php?id=user:de_jose_wees_de_wee" text:style-name="Internet_20_link" text:visited-style-name="Visited_20_Internet_20_Link">de_jose_wees_de_wee</text:a>, HerrCortexGaming (not a Member)                                  </text:p>
          </table:table-cell>
        </table:table-row>
        <table:table-row>
          <table:table-cell office:value-type="string" table:style-name="tableheader">
            <text:p text:style-name="Table_20_Heading"> External Hands    </text:p>
          </table:table-cell>
          <table:table-cell office:value-type="string" table:style-name="tablecell">
            <text:p text:style-name="tablealignleft"> <text:a xlink:type="simple" xlink:href="https://needles-skins.de" text:style-name="Internet_20_link" text:visited-style-name="Visited_20_Internet_20_Link"> "Needles &amp; Skins" Piercing studio</text:a>                                                                                                    </text:p>
          </table:table-cell>
        </table:table-row>
        <table:table-row>
          <table:table-cell office:value-type="string" table:style-name="tableheader">
            <text:p text:style-name="Table_20_Heading"> Implants      </text:p>
          </table:table-cell>
          <table:table-cell office:value-type="string" table:style-name="tablecell">
            <text:p text:style-name="tablealignleft"> <text:a xlink:type="simple" xlink:href="https://iamrobot.de/shop/nfc-implantat-x2-1/" text:style-name="Internet_20_link" text:visited-style-name="Visited_20_Internet_20_Link">"X2.1 Dual" by iamrobot</text:a>, <text:a xlink:type="simple" xlink:href="https://dangerousthings.com/product/xled/" text:style-name="Internet_20_link" text:visited-style-name="Visited_20_Internet_20_Link">"xLED" by Dangerous Things</text:a>, <text:a xlink:type="simple" xlink:href="https://dangerousthings.com/product/xsiid/" text:style-name="Internet_20_link" text:visited-style-name="Visited_20_Internet_20_Link">"xSIID" by Dangerous Things</text:a>                  </text:p>
          </table:table-cell>
        </table:table-row>
        <table:table-row>
          <table:table-cell office:value-type="string" table:style-name="tableheader">
            <text:p text:style-name="Table_20_Heading"> Probable future implants      </text:p>
          </table:table-cell>
          <table:table-cell office:value-type="string" table:style-name="tablecell">
            <text:p text:style-name="tablealignleft"> <text:a xlink:type="simple" xlink:href="https://www.vivokey.com/apex" text:style-name="Internet_20_link" text:visited-style-name="Visited_20_Internet_20_Link">"Vivokey Apex Flex" by Dangerous Things</text:a>, <text:a xlink:type="simple" xlink:href="https://store.dangerousthings.com/product/xdf2/" text:style-name="Internet_20_link" text:visited-style-name="Visited_20_Internet_20_Link">"xDF2 DESFire EV2" by Dangerous Things</text:a>                                                                                         </text:p>
          </table:table-cell>
        </table:table-row>
      </table:table>
      <text:h text:style-name="Heading_20_2" text:outline-level="2"><text:bookmark-start text:name="__RefHeading___implants_2"/><text:bookmark-start text:name="implants"/>Implants<text:bookmark-end text:name="__RefHeading___implants_2"/><text:bookmark-end text:name="implants"/></text:h>
      <text:p text:style-name="Text_20_body">The most common kind of body modification is to implant electronics inside of the human body. These can be medical devices like pacemakers or RFID/NFC chips.</text:p>
      <text:h text:style-name="Heading_20_3" text:outline-level="3"><text:bookmark-start text:name="__RefHeading___rfid_nfc_3"/><text:bookmark-start text:name="rfid_nfc"/>RFID/NFC<text:bookmark-end text:name="__RefHeading___rfid_nfc_3"/><text:bookmark-end text:name="rfid_nfc"/></text:h>
      <text:p text:style-name="Text_20_body"><text:a xlink:type="simple" xlink:href="https://wiki.c3l.lu/doku.php?id=projects:rfid&amp;s[]=nfc#proxmark" text:style-name="Internet_20_link" text:visited-style-name="Visited_20_Internet_20_Link">RFID/NFC</text:a> chips that can be implanted have the common use for access control and authentication. But it also is possible to use these implants to replace contactless payment cards</text:p>
      <text:h text:style-name="Heading_20_4" text:outline-level="4"><text:bookmark-start text:name="__RefHeading___implanting_rfid_nfc_chip_4"/><text:bookmark-start text:name="implanting_rfid_nfc_chip"/>Implanting RFID/NFC chip<text:bookmark-end text:name="__RefHeading___implanting_rfid_nfc_chip_4"/><text:bookmark-end text:name="implanting_rfid_nfc_chip"/></text:h>
      <text:p text:style-name="Text_20_body"><draw:frame draw:style-name="mediaright" draw:name="1" text:anchor-type="paragraph" draw:z-index="1" svg:width="5.2916666666667cm" style:rel-width="100%" svg:height="2.5857007575758cm" style:rel-height="scale"><draw:image xlink:href="Pictures/8e9fc293547794bb51cc53a90fe17361.jpg" xlink:type="simple" xlink:show="embed" xlink:actuate="onLoad"/></draw:frame></text:p>
      <text:p text:style-name="Text_20_body">We will document the implanting of the chips we will be getting. We have decided for the <text:a xlink:type="simple" xlink:href="https://iamrobot.de/shop/nfc-implantat-x2-1/" text:style-name="Internet_20_link" text:visited-style-name="Visited_20_Internet_20_Link">X2.1 Dual</text:a> implant as our first implant. It includes an RFID 125kHz chip as well as an NFC NTAG216 (13.56MHz) chip in one capsule. The implant measures 15mm in length and 2mm in diameter. It is bigger than the usual 12mm for these kind of implants so it is about the size of 2 rice corns in length.</text:p>
      <text:h text:style-name="Heading_20_5" text:outline-level="5"><text:bookmark-start text:name="__RefHeading___documentation_5"/><text:bookmark-start text:name="documentation"/>Documentation<text:bookmark-end text:name="__RefHeading___documentation_5"/><text:bookmark-end text:name="documentation"/></text:h>
      <text:p text:style-name="Text_20_body"><text:span text:style-name="Strong_20_Emphasis">FINAL WARNING:</text:span> This video includes the opening of human tissue and blood.
<text:span text:style-name="Source_20_Text">Here we will provide a video of the implantation procedure.</text:span></text:p>
      <text:h text:style-name="Heading_20_3" text:outline-level="3"><text:bookmark-start text:name="__RefHeading___important_first_steps_6"/><text:bookmark-start text:name="important_first_steps"/>Important first steps<text:bookmark-end text:name="__RefHeading___important_first_steps_6"/><text:bookmark-end text:name="important_first_steps"/></text:h>
      <text:p text:style-name="Text_20_body">All MiFare compatible tags can be write-locked. This is however permanent and you probably do not want your implanted tags to be read only. All MiFare compatible Tags, except MiFare Classic, therefore have lock-prevention. This will make the tags not lockable, and is also permanent.</text:p>
      <text:p text:style-name="Text_20_body">You can write protect the tags with a password. Every time you want to rewrite on the tag you will need the password. This is non permanent.</text:p>
      <text:p text:style-name="Text_20_body">So we recommend, for implants, to use lock-prevention and a password. This will make your tag future-proof and protect your data from being overwritten or locked, either by accident or by a malicious person.</text:p>
      <text:h text:style-name="Heading_20_3" text:outline-level="3"><text:bookmark-start text:name="__RefHeading___implants_and_cars_7"/><text:bookmark-start text:name="implants_and_cars"/>Implants and cars<text:bookmark-end text:name="__RefHeading___implants_and_cars_7"/><text:bookmark-end text:name="implants_and_cars"/></text:h>
      <text:p text:style-name="Text_20_body">The implants can be used in different kinds of experimental situations.</text:p>
      <text:h text:style-name="Heading_20_4" text:outline-level="4"><text:bookmark-start text:name="__RefHeading___unlocking_car_doors_8"/><text:bookmark-start text:name="unlocking_car_doors"/>Unlocking car doors<text:bookmark-end text:name="__RefHeading___unlocking_car_doors_8"/><text:bookmark-end text:name="unlocking_car_doors"/></text:h>
      <text:p text:style-name="Text_20_body"><draw:frame draw:style-name="mediaright" draw:name="2" text:anchor-type="paragraph" draw:z-index="2" svg:width="5.2916666666667cm" style:rel-width="100%" svg:height="3.5213636363636cm" style:rel-height="scale"><draw:image xlink:href="Pictures/ff784e63381934879674cb9aaa478cc7.jpeg" xlink:type="simple" xlink:show="embed" xlink:actuate="onLoad"/></draw:frame></text:p>
      <table:table table:style-name="Table">
        <table:table-column/>
        <table:table-column/>
        <table:table-row>
          <table:table-cell office:value-type="string" table:style-name="tableheader">
            <text:p text:style-name="Table_20_Heading">Brand     </text:p>
          </table:table-cell>
          <table:table-cell office:value-type="string" table:style-name="tablecell">
            <text:p text:style-name="tablealignleft"> BMW </text:p>
          </table:table-cell>
        </table:table-row>
        <table:table-row>
          <table:table-cell office:value-type="string" table:style-name="tableheader">
            <text:p text:style-name="Table_20_Heading">Model     </text:p>
          </table:table-cell>
          <table:table-cell office:value-type="string" table:style-name="tablecell">
            <text:p text:style-name="tablealignleft"> E34 1997 </text:p>
          </table:table-cell>
        </table:table-row>
        <table:table-row>
          <table:table-cell office:value-type="string" table:style-name="tableheader">
            <text:p text:style-name="Table_20_Heading">Sub-project responsible     </text:p>
          </table:table-cell>
          <table:table-cell office:value-type="string" table:style-name="tablecell">
            <text:p text:style-name="tablealignleft"> <text:a xlink:type="simple" xlink:href="https://wiki.c3l.lu/doku.php?id=user:de_jose_wees_de_wee" text:style-name="Internet_20_link" text:visited-style-name="Visited_20_Internet_20_Link">de_jose_wees_de_wee</text:a> </text:p>
          </table:table-cell>
        </table:table-row>
      </table:table>
      <text:h text:style-name="Heading_20_4" text:outline-level="4"><text:bookmark-start text:name="__RefHeading___starting_car_9"/><text:bookmark-start text:name="starting_car"/>Starting car<text:bookmark-end text:name="__RefHeading___starting_car_9"/><text:bookmark-end text:name="starting_car"/></text:h>
      <text:p text:style-name="Text_20_body"><draw:frame draw:style-name="mediaright" draw:name="3" text:anchor-type="paragraph" draw:z-index="3" svg:width="5.2916666666667cm" style:rel-width="100%" svg:height="3.5213636363636cm" style:rel-height="scale"><draw:image xlink:href="Pictures/ff784e63381934879674cb9aaa478cc7.jpeg" xlink:type="simple" xlink:show="embed" xlink:actuate="onLoad"/></draw:frame></text:p>
      <table:table table:style-name="Table">
        <table:table-column/>
        <table:table-column/>
        <table:table-row>
          <table:table-cell office:value-type="string" table:style-name="tableheader">
            <text:p text:style-name="Table_20_Heading">Brand     </text:p>
          </table:table-cell>
          <table:table-cell office:value-type="string" table:style-name="tablecell">
            <text:p text:style-name="tablealignleft"> BMW </text:p>
          </table:table-cell>
        </table:table-row>
        <table:table-row>
          <table:table-cell office:value-type="string" table:style-name="tableheader">
            <text:p text:style-name="Table_20_Heading">Model     </text:p>
          </table:table-cell>
          <table:table-cell office:value-type="string" table:style-name="tablecell">
            <text:p text:style-name="tablealignleft"> E34 1997 </text:p>
          </table:table-cell>
        </table:table-row>
        <table:table-row>
          <table:table-cell office:value-type="string" table:style-name="tableheader">
            <text:p text:style-name="Table_20_Heading">Sub-project responsible     </text:p>
          </table:table-cell>
          <table:table-cell office:value-type="string" table:style-name="tablecell">
            <text:p text:style-name="tablealignleft"> <text:a xlink:type="simple" xlink:href="https://wiki.c3l.lu/doku.php?id=user:de_jose_wees_de_wee" text:style-name="Internet_20_link" text:visited-style-name="Visited_20_Internet_20_Link">de_jose_wees_de_wee</text:a> </text:p>
          </table:table-cell>
        </table:table-row>
      </table:table>
      <text:h text:style-name="Heading_20_3" text:outline-level="3"><text:bookmark-start text:name="__RefHeading___implants_and_regular_life_10"/><text:bookmark-start text:name="implants_and_regular_life"/>Implants and regular life<text:bookmark-end text:name="__RefHeading___implants_and_regular_life_10"/><text:bookmark-end text:name="implants_and_regular_life"/></text:h>
      <text:p text:style-name="Text_20_body">The implants can be used in different kinds of experimental situations.</text:p>
      <text:h text:style-name="Heading_20_4" text:outline-level="4"><text:bookmark-start text:name="__RefHeading___business_card_11"/><text:bookmark-start text:name="business_card"/>Business card<text:bookmark-end text:name="__RefHeading___business_card_11"/><text:bookmark-end text:name="business_card"/></text:h>
      <table:table table:style-name="Table">
        <table:table-column/>
        <table:table-column/>
        <table:table-row>
          <table:table-cell office:value-type="string" table:style-name="tableheader">
            <text:p text:style-name="Table_20_Heading">Material     </text:p>
          </table:table-cell>
          <table:table-cell office:value-type="string" table:style-name="tablecell">
            <text:p text:style-name="tablealignleft"> Nexus 7 with NFC Tools, NTAG216 </text:p>
          </table:table-cell>
        </table:table-row>
        <table:table-row>
          <table:table-cell office:value-type="string" table:style-name="tableheader">
            <text:p text:style-name="Table_20_Heading">Sub-project responsible     </text:p>
          </table:table-cell>
          <table:table-cell office:value-type="string" table:style-name="tablecell">
            <text:p text:style-name="tablealignleft"> <text:a xlink:type="simple" xlink:href="https://wiki.c3l.lu/doku.php?id=user:peter" text:style-name="Internet_20_link" text:visited-style-name="Visited_20_Internet_20_Link">Peter Alfons Loch</text:a> </text:p>
          </table:table-cell>
        </table:table-row>
      </table:table>
      <text:p text:style-name="Text_20_body">The easiest of all, just writing a vCard to the tag, to be read by any NFC capable mobile phone.</text:p>
      <text:h text:style-name="Heading_20_4" text:outline-level="4"><text:bookmark-start text:name="__RefHeading___bitcoin_wallet_12"/><text:bookmark-start text:name="bitcoin_wallet"/>Bitcoin wallet<text:bookmark-end text:name="__RefHeading___bitcoin_wallet_12"/><text:bookmark-end text:name="bitcoin_wallet"/></text:h>
      <table:table table:style-name="Table">
        <table:table-column/>
        <table:table-column/>
        <table:table-row>
          <table:table-cell office:value-type="string" table:style-name="tableheader">
            <text:p text:style-name="Table_20_Heading">Material     </text:p>
          </table:table-cell>
          <table:table-cell office:value-type="string" table:style-name="tablecell">
            <text:p text:style-name="tablealignleft"> Nexus 7 with NFC Tools, NTAG216, <text:a xlink:type="simple" xlink:href="https://bitcoinpaperwallet.com/bitcoinpaperwallet/generate-wallet.html" text:style-name="Internet_20_link" text:visited-style-name="Visited_20_Internet_20_Link">Bitcoin wallet generator with Bip38 support</text:a> </text:p>
          </table:table-cell>
        </table:table-row>
        <table:table-row>
          <table:table-cell office:value-type="string" table:style-name="tableheader">
            <text:p text:style-name="Table_20_Heading">Sub-project responsible     </text:p>
          </table:table-cell>
          <table:table-cell office:value-type="string" table:style-name="tablecell">
            <text:p text:style-name="tablealignleft"> <text:a xlink:type="simple" xlink:href="https://wiki.c3l.lu/doku.php?id=user:peter" text:style-name="Internet_20_link" text:visited-style-name="Visited_20_Internet_20_Link">Peter Alfons Loch</text:a>, <text:a xlink:type="simple" xlink:href="https://wiki.c3l.lu/doku.php?id=user:de_jose_wees_de_wee" text:style-name="Internet_20_link" text:visited-style-name="Visited_20_Internet_20_Link">de_jose_wees_de_wee</text:a> </text:p>
          </table:table-cell>
        </table:table-row>
      </table:table>
      <text:h text:style-name="Heading_20_4" text:outline-level="4"><text:bookmark-start text:name="__RefHeading___access_control_13"/><text:bookmark-start text:name="access_control"/>Access control<text:bookmark-end text:name="__RefHeading___access_control_13"/><text:bookmark-end text:name="access_control"/></text:h>
      <table:table table:style-name="Table">
        <table:table-column/>
        <table:table-column/>
        <table:table-row>
          <table:table-cell office:value-type="string" table:style-name="tableheader">
            <text:p text:style-name="Table_20_Heading">Material     </text:p>
          </table:table-cell>
          <table:table-cell office:value-type="string" table:style-name="tablecell">
            <text:p text:style-name="tablealignleft"> USB HID RFID Reader, RFID Tag 125kHz, <text:a xlink:type="simple" xlink:href="https://nuki.io/en/" text:style-name="Internet_20_link" text:visited-style-name="Visited_20_Internet_20_Link">Nuki lock with Bridge</text:a>, Raspberry Pi </text:p>
          </table:table-cell>
        </table:table-row>
        <table:table-row>
          <table:table-cell office:value-type="string" table:style-name="tableheader">
            <text:p text:style-name="Table_20_Heading">Sub-project responsible     </text:p>
          </table:table-cell>
          <table:table-cell office:value-type="string" table:style-name="tablecell">
            <text:p text:style-name="tablealignleft"> <text:a xlink:type="simple" xlink:href="https://wiki.c3l.lu/doku.php?id=user:peter" text:style-name="Internet_20_link" text:visited-style-name="Visited_20_Internet_20_Link">Peter Alfons Loch</text:a>, <text:a xlink:type="simple" xlink:href="https://wiki.c3l.lu/doku.php?id=user:de_jose_wees_de_wee" text:style-name="Internet_20_link" text:visited-style-name="Visited_20_Internet_20_Link">de_jose_wees_de_wee</text:a> </text:p>
          </table:table-cell>
        </table:table-row>
      </table:table>
      <text:p text:style-name="Text_20_body">Access control is one of the easier things to do with RFID/NFC. By using RFID you just needto be able to read the UID of the tag. RFID is very unsafe, meaning that it is easy to just copy the tag and write it to another chip. But for this to happen, there must be malicous intent. NFC on the other hand can either work like an RFID tag by just providing a UID (common for lockers like in public pools, they usually just register the UID). Or you can write data onto the tag. Depending on the tag used this can be encrypted. MiFare classic seems to be the most unsafe,since it can easily be cracked. NTAG2XX, MiFare ultralight and MiFareDesfire EV series have better encryption. So if you use encryption make sure to use the right tag, especially when you want to lock items of high value. The safest would be a Java-card (JCOP series). These tags, can run small applications and even include a token generator, and encrypted transmission. Most NFCenabled debitcards use these. (Credit cards, on the other hand, usually have a mag-stripe fallback which is very unsafe.)</text:p>
      <text:h text:style-name="Heading_20_4" text:outline-level="4"><text:bookmark-start text:name="__RefHeading___contactless_payment_proof_of_concept_14"/><text:bookmark-start text:name="contactless_payment_proof_of_concept"/>Contactless payment (proof of concept)<text:bookmark-end text:name="__RefHeading___contactless_payment_proof_of_concept_14"/><text:bookmark-end text:name="contactless_payment_proof_of_concept"/></text:h>
      <table:table table:style-name="Table">
        <table:table-column/>
        <table:table-column/>
        <table:table-row>
          <table:table-cell office:value-type="string" table:style-name="tableheader">
            <text:p text:style-name="Table_20_Heading">Material     </text:p>
          </table:table-cell>
          <table:table-cell office:value-type="string" table:style-name="tablecell">
            <text:p text:style-name="tablealignleft"> Nexus 7 with fidesmo, <text:a xlink:type="simple" xlink:href="https://store.dangerousthings.com/product/vivokey-flex-one/" text:style-name="Internet_20_link" text:visited-style-name="Visited_20_Internet_20_Link">Vivokey Flex One</text:a> </text:p>
          </table:table-cell>
        </table:table-row>
        <table:table-row>
          <table:table-cell office:value-type="string" table:style-name="tableheader">
            <text:p text:style-name="Table_20_Heading">Sub-project responsible     </text:p>
          </table:table-cell>
          <table:table-cell office:value-type="string" table:style-name="tablecell">
            <text:p text:style-name="tablealignleft"> <text:a xlink:type="simple" xlink:href="https://wiki.c3l.lu/doku.php?id=user:peter" text:style-name="Internet_20_link" text:visited-style-name="Visited_20_Internet_20_Link">Peter Alfons Loch</text:a> </text:p>
          </table:table-cell>
        </table:table-row>
      </table:table>
      <text:h text:style-name="Heading_20_3" text:outline-level="3"><text:bookmark-start text:name="__RefHeading___issues_with_rfid_nfc_implants_15"/><text:bookmark-start text:name="issues_with_rfid_nfc_implants"/>Issues with RFID/NFC implants<text:bookmark-end text:name="__RefHeading___issues_with_rfid_nfc_implants_15"/><text:bookmark-end text:name="issues_with_rfid_nfc_implants"/></text:h>
      <text:h text:style-name="Heading_20_2" text:outline-level="2"><text:bookmark-start text:name="__RefHeading___useless_implants_16"/><text:bookmark-start text:name="useless_implants"/>Useless Implants<text:bookmark-end text:name="__RefHeading___useless_implants_16"/><text:bookmark-end text:name="useless_implants"/></text:h>
      <text:h text:style-name="Heading_20_4" text:outline-level="4"><text:bookmark-start text:name="__RefHeading___xled_17"/><text:bookmark-start text:name="xled"/>xLED<text:bookmark-end text:name="__RefHeading___xled_17"/><text:bookmark-end text:name="xled"/></text:h>
      <text:p text:style-name="Text_20_body">It glows when near an NFC field. It has been ordered and will be implanted into <text:a xlink:type="simple" xlink:href="https://wiki.c3l.lu/doku.php?id=user:peter" text:style-name="Internet_20_link" text:visited-style-name="Visited_20_Internet_20_Link">Peter Alfons Loch</text:a>.</text:p>
      <text:h text:style-name="Heading_20_2" text:outline-level="2"><text:bookmark-start text:name="__RefHeading___malicious_uses_18"/><text:bookmark-start text:name="malicious_uses"/>Malicious uses<text:bookmark-end text:name="__RefHeading___malicious_uses_18"/><text:bookmark-end text:name="malicious_uses"/></text:h>
      <text:p text:style-name="Text_20_body">This part shows proof of concepts. Do not try to copy, steal and/or crack tags, without the necessary authorisa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1::23:16</meta:creation-date>
    <dc:creator>Generated</dc:creator>
    <dc:date>2026-08-12T11::23:16</dc:date>
    <dc:language>en-US</dc:language>
    <meta:editing-cycles>1</meta:editing-cycles>
    <meta:editing-duration>PT0S</meta:editing-duration>
    <dc:title>projects:community:cyborg</dc:title>
  </office:meta>
</office:document-meta>
</file>