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61adf66f7ebba24cf35ab82ec208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deaddrops"/><text:bookmark-start text:name="__RefHeading___deaddrops_1"/><text:bookmark-start text:name="deaddrops"/>DeadDrops<text:bookmark-end text:name="__RefHeading___deaddrops_1"/><text:bookmark-end text:name="deaddrops"/></text:h>
      <text:h text:style-name="Heading_20_2" text:outline-level="2"><text:bookmark-start text:name="__RefHeading___what_is_a_dead_drop_2"/><text:bookmark-start text:name="what_is_a_dead_drop"/>What is a Dead Drop?<text:bookmark-end text:name="__RefHeading___what_is_a_dead_drop_2"/><text:bookmark-end text:name="what_is_a_dead_drop"/></text:h>
      <text:p text:style-name="Text_20_body"><text:span text:style-name="Emphasis">Dead Drops is an anonymous, offline, peer to peer file-sharing network in public space. USB flash drives are embedded into walls, buildings and curbs accessible to anybody in public space. Everyone is invited to drop or find files on a dead drop. Plug your laptop to a wall, house or pole to share your favorite files and data. Each dead drop is installed empty except a readme.txt file explaining the project. ‘Dead Drops’ is open to participation.</text:span></text:p>
      <text:p text:style-name="Text_20_body"><text:span text:style-name="Emphasis"><text:span text:style-name="Strong_20_Emphasis">– Source: <text:a xlink:type="simple" xlink:href="https://deaddrops.com" text:style-name="Internet_20_link" text:visited-style-name="Visited_20_Internet_20_Link">https://deaddrops.com</text:a></text:span></text:span></text:p>
      <text:p text:style-name="Text_20_body"><draw:a xlink:type="simple" xlink:href="https://deaddrops.com/"><draw:frame draw:style-name="mediaright" draw:name="0" text:anchor-type="paragraph" draw:z-index="0" svg:width="8.493125cm" style:rel-width="100%" svg:height="4.6566666666667cm" style:rel-height="scale"><draw:image xlink:href="Pictures/3061adf66f7ebba24cf35ab82ec20853.jpg" xlink:type="simple" xlink:show="embed" xlink:actuate="onLoad"/></draw:frame></draw:a></text:p>
      <text:h text:style-name="Heading_20_1" text:outline-level="1"><text:bookmark-start text:name="__RefHeading___chaosdrops_3"/><text:bookmark-start text:name="chaosdrops"/>ChaosDrops<text:bookmark-end text:name="__RefHeading___chaosdrops_3"/><text:bookmark-end text:name="chaosdrops"/></text:h>
      <text:p text:style-name="Text_20_body">ChaosDrops are DeadDrops which haven't been posted to the official database. These are regional offline storages, which are administered by C3L memHowevbers. The system is however open for everyone.</text:p>
      <text:h text:style-name="Heading_20_1" text:outline-level="1"><text:bookmark-start text:name="__RefHeading___deaddrops_in_luxembourg_4"/><text:bookmark-start text:name="deaddrops_in_luxembourg"/>DeadDrops in Luxembourg<text:bookmark-end text:name="__RefHeading___deaddrops_in_luxembourg_4"/><text:bookmark-end text:name="deaddrops_in_luxembourg"/></text:h>
      <text:p text:style-name="Text_20_body">Check this link: <text:a xlink:type="simple" xlink:href="http://deaddrops.com/db/?page=list&amp;order_by=country&amp;sort=desc&amp;start=0&amp;action=Search&amp;location=Luxembourg&amp;maxdistance=50000" text:style-name="Internet_20_link" text:visited-style-name="Visited_20_Internet_20_Link">Dead Drops around Luxembourg</text:a></text:p>
      <text:p text:style-name="Text_20_body"><text:a xlink:type="simple" xlink:href="https://wiki.c3l.lu/doku.php?id=events:2015:code-and-hack-night-00" text:style-name="Internet_20_link" text:visited-style-name="Visited_20_Internet_20_Link">https://wiki.c3l.lu/doku.php?id=events:2015:code-and-hack-night-00</text:a></text:p>
      <text:h text:style-name="Heading_20_1" text:outline-level="1"><text:bookmark-start text:name="__RefHeading___drop_one_yourself_5"/><text:bookmark-start text:name="drop_one_yourself"/>Drop one yourself!<text:bookmark-end text:name="__RefHeading___drop_one_yourself_5"/><text:bookmark-end text:name="drop_one_yourself"/></text:h>
      <text:list text:style-name="Numbering_20_1" text:continue-numbering="false">
        <text:list-item>
          <text:p text:style-name="Numbering_20_1_Content_First"> Read the Dead Drops <text:a xlink:type="simple" xlink:href="http://deaddrops.com/dead-drops/manifesto/" text:style-name="Internet_20_link" text:visited-style-name="Visited_20_Internet_20_Link">manifesto</text:a></text:p>
        </text:list-item>
        <text:list-item>
          <text:p text:style-name="Numbering_20_1_Content"> Get yourself an USB stick of any size</text:p>
        </text:list-item>
        <text:list-item>
          <text:p text:style-name="Numbering_20_1_Content"> Find a nice spot for your DeadDrop</text:p>
        </text:list-item>
        <text:list-item>
          <text:p text:style-name="Numbering_20_1_Content"> Stick/push/chain, basically embed your USB drive into a crack or hole.</text:p>
        </text:list-item>
        <text:list-item>
          <text:p text:style-name="Numbering_20_1_Content"> Put at least the <text:a xlink:type="simple" xlink:href="http://deaddrops.com/download/readme.txt" text:style-name="Internet_20_link" text:visited-style-name="Visited_20_Internet_20_Link">readme</text:a> (Official Version) or C3L README on your USB stick</text:p>
        </text:list-item>
        <text:list-item>
          <text:p text:style-name="Numbering_20_1_Content"> Take 3 photos of your dead drop (overview, approximate location, closeup)</text:p>
        </text:list-item>
        <text:list-item>
          <text:p text:style-name="Numbering_20_1_Content_Last"> <text:a xlink:type="simple" xlink:href="http://deaddrops.com/dead-drops/db-map/" text:style-name="Internet_20_link" text:visited-style-name="Visited_20_Internet_20_Link">Submit</text:a> your Dead Drop!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1:16</meta:creation-date>
    <dc:creator>Generated</dc:creator>
    <dc:date>2026-08-11T06::51:16</dc:date>
    <dc:language>en-US</dc:language>
    <meta:editing-cycles>1</meta:editing-cycles>
    <meta:editing-duration>PT0S</meta:editing-duration>
    <dc:title>projects:community:deaddrops</dc:title>
  </office:meta>
</office:document-meta>
</file>