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7944cdbbd921004b773c78ea8db077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right" draw:name="0" text:anchor-type="paragraph" draw:z-index="0" svg:width="7.9375cm" style:rel-width="100%" svg:height="4.5619736842105cm" style:rel-height="scale"><draw:image xlink:href="Pictures/67944cdbbd921004b773c78ea8db0774.jpg" xlink:type="simple" xlink:show="embed" xlink:actuate="onLoad"/></draw:frame><text:bookmark text:name="projects:community:dlbase"/>
We are running a downloadbase where we provide you with several direct downloads for videos, podcasts, texts etc.</text:p>
      <text:p text:style-name="Text_20_body">Just go to <text:a xlink:type="simple" xlink:href="http://download.c3l.lu" text:style-name="Internet_20_link" text:visited-style-name="Visited_20_Internet_20_Link">download.c3l.lu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0::25:36</meta:creation-date>
    <dc:creator>Generated</dc:creator>
    <dc:date>2026-08-12T10::25:36</dc:date>
    <dc:language>en-US</dc:language>
    <meta:editing-cycles>1</meta:editing-cycles>
    <meta:editing-duration>PT0S</meta:editing-duration>
    <dc:title>projects:community:dlbase</dc:title>
  </office:meta>
</office:document-meta>
</file>