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5c2d494bee8543a8cdfbda73e8b8f7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community:frennvunderenn"/><text:bookmark-start text:name="__RefHeading___frenn_vun_der_enn_1"/><text:bookmark-start text:name="frenn_vun_der_enn"/>Frënn vun der Ënn<text:bookmark-end text:name="__RefHeading___frenn_vun_der_enn_1"/><text:bookmark-end text:name="frenn_vun_der_enn"/></text:h>
      <table:table table:style-name="Table">
        <table:table-column/>
        <table:table-column/>
        <table:table-row>
          <table:table-cell office:value-type="string" table:style-name="tableheader">
            <text:p text:style-name="Table_20_Heading"> Project </text:p>
          </table:table-cell>
          <table:table-cell office:value-type="string" table:style-name="tablecell">
            <text:p text:style-name="tablealignleft"> Frënn vun der Ënn  </text:p>
          </table:table-cell>
        </table:table-row>
        <table:table-row>
          <table:table-cell office:value-type="string" table:style-name="tableheader">
            <text:p text:style-name="Table_20_Heading"> Description </text:p>
          </table:table-cell>
          <table:table-cell office:value-type="string" table:style-name="tablecell">
            <text:p text:style-name="tablealignleft"> Running Tor nodes </text:p>
          </table:table-cell>
        </table:table-row>
        <table:table-row>
          <table:table-cell office:value-type="string" table:style-name="tableheader">
            <text:p text:style-name="Table_20_Heading"> Status </text:p>
          </table:table-cell>
          <table:table-cell office:value-type="string" table:style-name="tablecell">
            <text:p text:style-name="tablealignleft"> Running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virii" text:style-name="Internet_20_link" text:visited-style-name="Visited_20_Internet_20_Link">virii</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virii" text:style-name="Internet_20_link" text:visited-style-name="Visited_20_Internet_20_Link">virii</text:a> <text:a xlink:type="simple" xlink:href="https://wiki.c3l.lu/doku.php?id=user:kahpa" text:style-name="Internet_20_link" text:visited-style-name="Visited_20_Internet_20_Link">kahpa</text:a> <text:a xlink:type="simple" xlink:href="https://wiki.c3l.lu/doku.php?id=user:prometheus" text:style-name="Internet_20_link" text:visited-style-name="Visited_20_Internet_20_Link">prometheus</text:a> <text:a xlink:type="simple" xlink:href="https://wiki.c3l.lu/doku.php?id=user:orimpe" text:style-name="Internet_20_link" text:visited-style-name="Visited_20_Internet_20_Link">orimpe</text:a> <text:a xlink:type="simple" xlink:href="https://wiki.c3l.lu/doku.php?id=user:metalgamer" text:style-name="Internet_20_link" text:visited-style-name="Visited_20_Internet_20_Link">metalgamer</text:a>  <text:a xlink:type="simple" xlink:href="https://wiki.c3l.lu/doku.php?id=user:deflenken" text:style-name="Internet_20_link" text:visited-style-name="Visited_20_Internet_20_Link">deflenken</text:a></text:p>
          </table:table-cell>
        </table:table-row>
      </table:table>
      <text:p text:style-name="Text_20_body"><draw:frame draw:style-name="mediaright" draw:name="0" text:anchor-type="paragraph" draw:z-index="0" svg:width="6.6145833333333cm" style:rel-width="100%" svg:height="6.6145833333333cm" style:rel-height="scale"><draw:image xlink:href="Pictures/15c2d494bee8543a8cdfbda73e8b8f76.svg" xlink:type="simple" xlink:show="embed" xlink:actuate="onLoad"/></draw:frame></text:p>
      <text:h text:style-name="Heading_20_2" text:outline-level="2"><text:bookmark-start text:name="__RefHeading___what_is_this_project_about_2"/><text:bookmark-start text:name="what_is_this_project_about"/>What is this project about<text:bookmark-end text:name="__RefHeading___what_is_this_project_about_2"/><text:bookmark-end text:name="what_is_this_project_about"/></text:h>
      <text:p text:style-name="Text_20_body">We provide high-bandwidth Tor nodes all over the world to protect online privacy, anonymity, freedom of speech and fight censorship!</text:p>
      <text:p text:style-name="Text_20_body">For various reasons (legal aspects, seperate budgets and bank accounts) we created a separate organization called Frënn vun der Ënn a.s.b.l. in 2013 at the very first Cryptoparty here in Luxembourg. The name Frënn vun der Ënn is Luxembourgish and stands for Friends of the Onion. Frënn vun der Ënn a.s.b.l. is also an official <text:a xlink:type="simple" xlink:href="https://torservers.net" text:style-name="Internet_20_link" text:visited-style-name="Visited_20_Internet_20_Link">torservers.net</text:a> partner organization.</text:p>
      <text:p text:style-name="Text_20_body">To stay up to date about this project you should visit our dedicated website under <text:a xlink:type="simple" xlink:href="https://enn.lu" text:style-name="Internet_20_link" text:visited-style-name="Visited_20_Internet_20_Link">enn.l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0::27:01</meta:creation-date>
    <dc:creator>Generated</dc:creator>
    <dc:date>2026-08-12T10::27:01</dc:date>
    <dc:language>en-US</dc:language>
    <meta:editing-cycles>1</meta:editing-cycles>
    <meta:editing-duration>PT0S</meta:editing-duration>
    <dc:title>projects:community:frennvunderenn</dc:title>
  </office:meta>
</office:document-meta>
</file>