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5:05:09"/><text:bookmark-start text:name="__RefHeading___entr0py_-_trusted_computing_1"/><text:bookmark-start text:name="entr0py_-_trusted_computing"/>entr0py - Trusted Computing<text:bookmark-end text:name="__RefHeading___entr0py_-_trusted_computing_1"/><text:bookmark-end text:name="entr0py_-_trusted_computing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astListParagraph_List_20_1_Content_First"> Agenda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4:33</meta:creation-date>
    <dc:creator>Generated</dc:creator>
    <dc:date>2026-08-12T11::24:33</dc:date>
    <dc:language>en-US</dc:language>
    <meta:editing-cycles>1</meta:editing-cycles>
    <meta:editing-duration>PT0S</meta:editing-duration>
    <dc:title>projects:entr0py:2015:05:09</dc:title>
  </office:meta>
</office:document-meta>
</file>