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40e0acee9e673bbcf2e44031f14bf2.png"/>
  <manifest:file-entry manifest:media-type="image/jpeg" manifest:full-path="Pictures/f9ecd06382be7bc880fecfc8d681c0b7.jpg"/>
  <manifest:file-entry manifest:media-type="image/jpeg" manifest:full-path="Pictures/e13d39c7f5d855c20655a90752e76ae7.jpg"/>
  <manifest:file-entry manifest:media-type="image/jpeg" manifest:full-path="Pictures/e4627431ac994ef27cf9a343351d2dbc.jpg"/>
  <manifest:file-entry manifest:media-type="image/gif" manifest:full-path="Pictures/b170a4902660fa5278c569d0bfa4520f.gif"/>
  <manifest:file-entry manifest:media-type="image/jpeg" manifest:full-path="Pictures/eb9d98cd4a04d190134548112c575c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ood_inventory_stuff:poteen"/><text:bookmark-start text:name="__RefHeading___poteen_1"/><text:bookmark-start text:name="poteen"/>Poteen<text:bookmark-end text:name="__RefHeading___poteen_1"/><text:bookmark-end text:name="pote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Poteen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We destill Mate &amp; fruits 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finished </text:p>
          </table:table-cell>
        </table:table-row>
        <table:table-row>
          <table:table-cell office:value-type="string" table:style-name="tableheader">
            <text:p text:style-name="Table_20_Heading"> currently mash </text:p>
          </table:table-cell>
          <table:table-cell office:value-type="string" table:style-name="tablecell">
            <text:p text:style-name="tablealignleft"> Mate Tea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twitter.com/poteen4u" text:style-name="Internet_20_link" text:visited-style-name="Visited_20_Internet_20_Link">Twitter</text:a> </text:p>
          </table:table-cell>
        </table:table-row>
      </table:table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2c40e0acee9e673bbcf2e44031f14bf2.png" xlink:type="simple" xlink:show="embed" xlink:actuate="onLoad"/></draw:frame></text:p>
      <text:p text:style-name="Text_20_body"><text:line-break/>
<text:line-break/></text:p>
      <text:h text:style-name="Heading_20_3" text:outline-level="3"><text:bookmark-start text:name="__RefHeading___procedure_10l_mate_mash_2"/><text:bookmark-start text:name="procedure_10l_mate_mash"/>Procedure (~10L Mate mash)<text:bookmark-end text:name="__RefHeading___procedure_10l_mate_mash_2"/><text:bookmark-end text:name="procedure_10l_mate_mash"/></text:h>
      <text:list text:style-name="Numbering_20_1" text:continue-numbering="false">
        <text:list-item>
          <text:p text:style-name="Numbering_20_1_Content_First"> Place your tea into the clean distillery (or ferment barrel) and add 3,2 liter of boiling water. Now add 1,2kg sugar and stir for 2-3 minutes then leave to cool. \\[Pro]Once the liquid temperature has dropped to 55°C, add Pectolase enzyme and stir well.</text:p>
        </text:list-item>
        <text:list-item>
          <text:p text:style-name="Numbering_20_1_Content"> After 1-2 hours, top up to 7,2L with cold water, stir well for 2 minutes then wait till the liquid temperature has dropped below 40°C. The pH level should be adjusted to between 4 and 5. Now add the yeast and stir well.</text:p>
        </text:list-item>
        <text:list-item>
          <text:p text:style-name="Numbering_20_1_Content"> After 3 days fermentation, remove the tea using a straining bag (or equal) ensure you squeeze the straining bag tightly to release all fruit juice.</text:p>
        </text:list-item>
        <text:list-item>
          <text:p text:style-name="Numbering_20_1_Content"> Separately, dissolve another 1,6kg of sugar into 1,8 liters of hot water. Once dissolved, wait until the temperature drops below 30°C before adding into the fermenter. Top up with cold water to 10 liter level if needed.</text:p>
        </text:list-item>
        <text:list-item>
          <text:p text:style-name="Numbering_20_1_Content"> Ferment for 7-14 days, until fermentation stops, at as near 20°C liquid temperature as possible.</text:p>
        </text:list-item>
        <text:list-item>
          <text:p text:style-name="Numbering_20_1_Content"> [Pro] Discard the heavy sediment, add a clearing agent to liquid and leave for 2-3 days. Then siphon liquid again from heavy sediment, the crystal clear liquid can now be distilled.</text:p>
        </text:list-item>
        <text:list-item>
          <text:p text:style-name="Numbering_20_1_Content_Last"> distill</text:p>
        </text:list-item>
      </text:list>
      <text:p text:style-name="Horizontal_20_Line"/>
      <text:h text:style-name="Heading_20_3" text:outline-level="3"><text:bookmark-start text:name="__RefHeading___distill_3"/><text:bookmark-start text:name="distill"/>distill<text:bookmark-end text:name="__RefHeading___distill_3"/><text:bookmark-end text:name="distill"/></text:h>
      <text:p text:style-name="Text_20_body"><text:line-break/>
The fermented mash → remove the tea using a straining bag (or equal) ensure you squeeze the straining bag tightly to release all fruit juice.
<draw:frame draw:style-name="mediacenter" draw:name="1" text:anchor-type="paragraph" draw:z-index="1" svg:width="5.2916666666667cm" style:rel-width="100%" svg:height="6.6810791446208cm" style:rel-height="scale"><draw:image xlink:href="Pictures/f9ecd06382be7bc880fecfc8d681c0b7.jpg" xlink:type="simple" xlink:show="embed" xlink:actuate="onLoad"/></draw:frame>
<text:line-break/>
<text:line-break/>
The filtered mash, ready to distill.
<draw:frame draw:style-name="mediacenter" draw:name="2" text:anchor-type="paragraph" draw:z-index="2" svg:width="5.2916666666667cm" style:rel-width="100%" svg:height="6.7003279320988cm" style:rel-height="scale"><draw:image xlink:href="Pictures/e13d39c7f5d855c20655a90752e76ae7.jpg" xlink:type="simple" xlink:show="embed" xlink:actuate="onLoad"/></draw:frame>
<text:line-break/>
<text:line-break/>
The distill Poteen2.0 buildup.
<draw:frame draw:style-name="mediacenter" draw:name="3" text:anchor-type="paragraph" draw:z-index="3" svg:width="5.2916666666667cm" style:rel-width="100%" svg:height="9.5463087248322cm" style:rel-height="scale"><draw:image xlink:href="Pictures/e4627431ac994ef27cf9a343351d2dbc.jpg" xlink:type="simple" xlink:show="embed" xlink:actuate="onLoad"/></draw:frame></text:p>
      <text:h text:style-name="Heading_20_3" text:outline-level="3"><text:bookmark-start text:name="__RefHeading___filtering_4"/><text:bookmark-start text:name="filtering"/>filtering<text:bookmark-end text:name="__RefHeading___filtering_4"/><text:bookmark-end text:name="filtering"/></text:h>
      <text:p text:style-name="Text_20_body">Just filtering some booze on a rainy day
<draw:frame draw:style-name="mediacenter" draw:name="4" text:anchor-type="paragraph" draw:z-index="4" svg:width="5.2916666666667cm" style:rel-width="100%" svg:height="9.4329710144928cm" style:rel-height="scale"><draw:image xlink:href="Pictures/b170a4902660fa5278c569d0bfa4520f.gif" xlink:type="simple" xlink:show="embed" xlink:actuate="onLoad"/></draw:frame></text:p>
      <text:p text:style-name="Text_20_body">some experiments <text:line-break/>
<draw:frame draw:style-name="mediacenter" draw:name="Batch2.1 Legend" text:anchor-type="paragraph" draw:z-index="0" svg:width="5.2916666666667cm" style:rel-width="100%"><draw:text-box><text:p text:style-name="legendcenter"><draw:frame draw:style-name="mediacenter" draw:name="Batch2.1" text:anchor-type="paragraph" draw:z-index="5" svg:width="5.2916666666667cm" style:rel-width="100%" svg:height="3.96875cm" style:rel-height="scale"><draw:image xlink:href="Pictures/eb9d98cd4a04d190134548112c575c06.jpg" xlink:type="simple" xlink:show="embed" xlink:actuate="onLoad"/></draw:frame>Batch2.1</text:p></draw:text-box></draw:frame>
<text:span text:style-name="Emphasis">From left to the right:</text:span> Mate Tea with Flora Power Booze, Mate Tea with Flora Power but in wood storage, Mate Tea with Flora Power recognized with Mate Tea. <text:line-break/>
The booze is now dilute to 42,5%VOL.</text:p>
      <text:h text:style-name="Heading_20_3" text:outline-level="3"><text:bookmark-start text:name="__RefHeading___settings_5"/><text:bookmark-start text:name="settings"/>Settings<text:bookmark-end text:name="__RefHeading___settings_5"/><text:bookmark-end text:name="settings"/></text:h>
      <text:list text:style-name="List_20_1" text:continue-numbering="false">
        <text:list-item>
          <text:p text:style-name="List_20_1_Content_First"> ~ 30min heating-up time</text:p>
        </text:list-item>
        <text:list-item>
          <text:p text:style-name="List_20_1_Content"> hotplate = level 2</text:p>
        </text:list-item>
        <text:list-item>
          <text:p text:style-name="List_20_1_Content"> ~20ml/min distillateflow</text:p>
        </text:list-item>
        <text:list-item>
          <text:p text:style-name="List_20_1_Content"> ~250cl forerun (waste)</text:p>
        </text:list-item>
        <text:list-item>
          <text:p text:style-name="List_20_1_Content_Last"> required (working) time 4h </text:p>
        </text:list-item>
      </text:list>
      <text:h text:style-name="Heading_20_3" text:outline-level="3"><text:bookmark-start text:name="__RefHeading___log_6"/><text:bookmark-start text:name="log"/>LOG<text:bookmark-end text:name="__RefHeading___log_6"/><text:bookmark-end text:name="log"/></text:h>
      <text:p text:style-name="Text_20_body">Mash Data: <text:line-break/></text:p>
      <text:list text:style-name="List_20_1" text:continue-numbering="false">
        <text:list-item>
          <text:p text:style-name="List_20_1_Content_First"> 4,5 PH</text:p>
        </text:list-item>
        <text:list-item>
          <text:p text:style-name="List_20_1_Content"> ~12 L Mash</text:p>
        </text:list-item>
        <text:list-item>
          <text:p text:style-name="List_20_1_Content"> 4kg sugar added</text:p>
        </text:list-item>
        <text:list-item>
          <text:p text:style-name="List_20_1_Content"> 200g Tea</text:p>
        </text:list-item>
        <text:list-item>
          <text:p text:style-name="List_20_1_Content"> 4L Flora Power</text:p>
        </text:list-item>
        <text:list-item>
          <text:p text:style-name="List_20_1_Content"> fermentation started 19.08</text:p>
        </text:list-item>
        <text:list-item>
          <text:p text:style-name="List_20_1_Content"> distilled 09.09.2017</text:p>
        </text:list-item>
        <text:list-item>
          <text:p text:style-name="List_20_1_Content_Last"> 2,2L of 83%VOL</text:p>
        </text:list-item>
      </text:list>
      <text:p text:style-name="Text_20_body">Mash Data: <text:line-break/></text:p>
      <text:list text:style-name="List_20_1" text:continue-numbering="false">
        <text:list-item>
          <text:p text:style-name="List_20_1_Content_First"> 4,5 ~ 5 PH</text:p>
        </text:list-item>
        <text:list-item>
          <text:p text:style-name="List_20_1_Content"> ~19 L Mash</text:p>
        </text:list-item>
        <text:list-item>
          <text:p text:style-name="List_20_1_Content"> 5kg sugar added</text:p>
        </text:list-item>
        <text:list-item>
          <text:p text:style-name="List_20_1_Content"> 200g tea</text:p>
        </text:list-item>
        <text:list-item>
          <text:p text:style-name="List_20_1_Content"> fermentation started 01.10</text:p>
        </text:list-item>
        <text:list-item>
          <text:p text:style-name="List_20_1_Content_Last"> distilled xx</text:p>
        </text:list-item>
      </text:list>
      <text:h text:style-name="Heading_20_3" text:outline-level="3"><text:bookmark-start text:name="__RefHeading___composition_7"/><text:bookmark-start text:name="composition"/>composition<text:bookmark-end text:name="__RefHeading___composition_7"/><text:bookmark-end text:name="composi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 (for example) Bottle Nr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header">
            <text:p text:style-name="Table_20_Heading"> 1  Raubran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  Edelbrant </text:p>
          </table:table-cell>
          <table:table-cell office:value-type="string" table:style-name="tablecell">
            <text:p text:style-name="tablealignleft">⏎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 3  Mate Tea </text:p>
          </table:table-cell>
          <table:covered-table-cell/>
          <table:table-cell office:value-type="string" table:style-name="tablecell">
            <text:p text:style-name="tablealignleft">⏎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4  Mate Tea + Flora Power </text:p>
          </table:table-cell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5  plum </text:p>
          </table:table-cell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2">
            <text:p text:style-name="Table_20_Heading">6  Apple </text:p>
          </table:table-cell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3">
            <text:p text:style-name="Table_20_Heading">7  tested mixture </text:p>
          </table:table-cell>
          <table:covered-table-cell/>
          <table:covered-table-cell/>
          <table:table-cell office:value-type="string" table:style-name="tablecell">
            <text:p text:style-name="tablealignleft">⏎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3">
            <text:p text:style-name="Table_20_Heading">8  unique mixture </text:p>
          </table:table-cell>
          <table:covered-table-cell/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9  limpid (clear) 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⏎</text:p>
          </table:table-cell>
        </table:table-row>
        <table:table-row>
          <table:table-cell office:value-type="string" table:style-name="tableheader" table:number-columns-spanned="4">
            <text:p text:style-name="Table_20_Heading">A  wood barrel stored </text:p>
          </table:table-cell>
          <table:covered-table-cell/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header" table:number-columns-spanned="4">
            <text:p text:style-name="Table_20_Heading">B  recognized   </text:p>
          </table:table-cell>
          <table:covered-table-cell/>
          <table:covered-table-cell/>
          <table:covered-table-cell/>
          <table:table-cell office:value-type="string" table:style-name="tablecell"/>
        </table:table-row>
      </table:table>
      <text:p text:style-name="Text_20_body">The finish bottle have 40% VOL.</text:p>
      <text:h text:style-name="Heading_20_3" text:outline-level="3"><text:bookmark-start text:name="__RefHeading___poteen_2.0_details_8"/><text:bookmark-start text:name="poteen_2.0_details"/>Poteen 2.0 details<text:bookmark-end text:name="__RefHeading___poteen_2.0_details_8"/><text:bookmark-end text:name="poteen_2.0_details"/></text:h>
      <text:p text:style-name="Text_20_body">Here are some details from Poteen 2.0 (my self made distill)</text:p>
      <text:list text:style-name="List_20_1" text:continue-numbering="false">
        <text:list-item>
          <text:p text:style-name="List_20_1_Content_First"> <text:a xlink:type="simple" xlink:href="https://www.amazon.de/Fagor-Schnellkochtopf-Aluminium-Elektro-geeignet/dp/B007PRHN7E/ref=sr_1_1?s=kitchen&amp;ie=UTF8&amp;qid=1487419371&amp;sr=1-1&amp;keywords=Fagor+ALU-22+Schnellkochtopf" text:style-name="Internet_20_link" text:visited-style-name="Visited_20_Internet_20_Link">22L Schnellkochtopf</text:a></text:p>
        </text:list-item>
        <text:list-item>
          <text:p text:style-name="List_20_1_Content"> copper waterpipes from Bauhaus</text:p>
        </text:list-item>
        <text:list-item>
          <text:p text:style-name="List_20_1_Content"> other parts are from <text:a xlink:type="simple" xlink:href="https://www.destillatio.eu/" text:style-name="Internet_20_link" text:visited-style-name="Visited_20_Internet_20_Link">https://www.destillatio.eu/</text:a></text:p>
        </text:list-item>
        <text:list-item>
          <text:p text:style-name="List_20_1_Content_Last"> the detailed partlist is from the Documentation <text:a xlink:type="simple" xlink:href="https://download.c3l.lu/dlbase/ebooks/Destille_Bauplan/brennanlage.pdf" text:style-name="Internet_20_link" text:visited-style-name="Visited_20_Internet_20_Link">here</text:a></text:p>
        </text:list-item>
      </text:list>
      <text:p text:style-name="Horizontal_20_Line"/>
      <text:p text:style-name="Text_20_body"><text:a xlink:type="simple" xlink:href="https://download.c3l.lu/cgi-bin/dlbase.cgi?dir=/ebooks/Destille_Bauplan" text:style-name="Internet_20_link" text:visited-style-name="Visited_20_Internet_20_Link">more documentation</text:a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hings to improve/test:</text:p>
            <text:list text:style-name="List_20_1" text:continue-numbering="false">
              <text:list-item>
                <text:p text:style-name="List_20_1_Content_First"> use a separate <text:span text:style-name="Strong_20_Emphasis">bigger</text:span> ferment barrel - More mash = distill several times with one Result/Quality of mash</text:p>
              </text:list-item>
              <text:list-item>
                <text:p text:style-name="List_20_1_Content"> use Candis sugar</text:p>
              </text:list-item>
              <text:list-item>
                <text:p text:style-name="List_20_1_Content"> cohobate the first batch</text:p>
              </text:list-item>
              <text:list-item>
                <text:p text:style-name="List_20_1_Content_Last"> Take always care with the wooden Barrels, they don't like it to be empty.. (use water with ph 3)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This project is outsourced to a member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42</meta:creation-date>
    <dc:creator>Generated</dc:creator>
    <dc:date>2026-08-12T10::25:42</dc:date>
    <dc:language>en-US</dc:language>
    <meta:editing-cycles>1</meta:editing-cycles>
    <meta:editing-duration>PT0S</meta:editing-duration>
    <dc:title>projects:food_inventory_stuff:poteen</dc:title>
  </office:meta>
</office:document-meta>
</file>