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4d3e5956ab86d31b7c5da87e42fc08.jpg"/>
  <manifest:file-entry manifest:media-type="image/jpeg" manifest:full-path="Pictures/b38eecf78c7c591f72501dfd502026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ood_inventory_stuff:yab"/><text:bookmark-start text:name="__RefHeading___yab_-_yet_another_bar_1"/><text:bookmark-start text:name="yab_-_yet_another_bar"/>YAB - Yet another Bar<text:bookmark-end text:name="__RefHeading___yab_-_yet_another_bar_1"/><text:bookmark-end text:name="yab_-_yet_another_ba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YAB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bar for our Hackerspace, with RGBW Led's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Funding </text:p>
          </table:table-cell>
          <table:table-cell office:value-type="string" table:style-name="tablecell">
            <text:p text:style-name="tablealignleft"> […..10%…..] of ~180€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list text:style-name="List_20_1" text:continue-numbering="false">
        <text:list-item>
          <text:p text:style-name="List_20_1_Content_First"> wooden panel: Multiplex 15mm (Top)</text:p>
        </text:list-item>
        <text:list-item>
          <text:p text:style-name="List_20_1_Content"> wooden panel: M.D.F 8mm (Front)</text:p>
        </text:list-item>
        <text:list-item>
          <text:p text:style-name="List_20_1_Content"> Arduino Uno – hardware donation from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2m RGBW NeoPixel Led Strips</text:p>
        </text:list-item>
        <text:list-item>
          <text:p text:style-name="List_20_1_Content"><text:a xlink:type="simple" xlink:href="https://www.adafruit.com/products/658" text:style-name="Internet_20_link" text:visited-style-name="Visited_20_Internet_20_Link">5V 10A switching power supply</text:a></text:p>
        </text:list-item>
        <text:list-item>
          <text:p text:style-name="List_20_1_Content"><text:a xlink:type="simple" xlink:href="https://www.adafruit.com/products/2824" text:style-name="Internet_20_link" text:visited-style-name="Visited_20_Internet_20_Link">Adafruit NeoPixel Digital RGBW LED Strip - Black PCB 30 LED/m</text:a></text:p>
        </text:list-item>
        <text:list-item>
          <text:p text:style-name="List_20_1_Content"> miscellaneous parts</text:p>
        </text:list-item>
        <text:list-item>
          <text:p text:style-name="List_20_1_Content_Last"> <text:a xlink:type="simple" xlink:href="https://www.electronic-shop.lu/DE/products/151627" text:style-name="Internet_20_link" text:visited-style-name="Visited_20_Internet_20_Link">ON / OFF Button</text:a></text:p>
        </text:list-item>
      </text:list>
      <text:p text:style-name="Text_20_body"><draw:frame draw:style-name="medialeft" draw:name="0" text:anchor-type="paragraph" draw:z-index="0" svg:width="5.2916666666667cm" style:rel-width="100%" svg:height="3.96875cm" style:rel-height="scale"><draw:image xlink:href="Pictures/c84d3e5956ab86d31b7c5da87e42fc08.jpg" xlink:type="simple" xlink:show="embed" xlink:actuate="onLoad"/></draw:frame></text:p>
      <text:p text:style-name="Horizontal_20_Line"/>
      <text:h text:style-name="Heading_20_2" text:outline-level="2"><text:bookmark-start text:name="__RefHeading___stickerwall_3"/><text:bookmark-start text:name="stickerwall"/>Stickerwall<text:bookmark-end text:name="__RefHeading___stickerwall_3"/><text:bookmark-end text:name="stickerwall"/></text:h>
      <text:p text:style-name="Text_20_body">The front of our Bar is now our Stickerwall.<text:line-break/>
A few Rules:</text:p>
      <text:list text:style-name="List_20_1" text:continue-numbering="false">
        <text:list-item>
          <text:p text:style-name="List_20_1_Content_First"> no stickers twice</text:p>
        </text:list-item>
        <text:list-item>
          <text:p text:style-name="List_20_1_Content"> no paste over</text:p>
        </text:list-item>
        <text:list-item>
          <text:p text:style-name="List_20_1_Content_Last"> no political party advertising</text:p>
        </text:list-item>
      </text:list>
      <text:p text:style-name="Text_20_body"><draw:frame draw:style-name="medialeft" draw:name="1" text:anchor-type="paragraph" draw:z-index="1" svg:width="5.2916666666667cm" style:rel-width="100%" svg:height="3.96875cm" style:rel-height="scale"><draw:image xlink:href="Pictures/b38eecf78c7c591f72501dfd502026e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28</meta:creation-date>
    <dc:creator>Generated</dc:creator>
    <dc:date>2026-08-12T10::25:28</dc:date>
    <dc:language>en-US</dc:language>
    <meta:editing-cycles>1</meta:editing-cycles>
    <meta:editing-duration>PT0S</meta:editing-duration>
    <dc:title>projects:food_inventory_stuff:yab</dc:title>
  </office:meta>
</office:document-meta>
</file>