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3bfa9ddc8c45e2460e4f05dce61f1c8.svg"/>
  <manifest:file-entry manifest:media-type="image/jpeg" manifest:full-path="Pictures/07e148dee3f8528ab4ba6e7996bdb97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b3bfa9ddc8c45e2460e4f05dce61f1c8.svg" xlink:type="simple" xlink:show="embed" xlink:actuate="onLoad"/></draw:frame> <text:span text:style-name="Strong_20_Emphasis"><text:bookmark text:name="projects:freifunk:config"/>This page is not fully translated, yet. Please help completing the translation.</text:span><text:line-break/><text:span text:style-name="Emphasis">(remove this paragraph once the translation is finished)</text:span></text:p>
      <text:h text:style-name="Heading_20_2" text:outline-level="2"><text:bookmark-start text:name="__RefHeading___freifunk_letzebuerg_konfigureieren_1"/><text:bookmark-start text:name="freifunk_letzebuerg_konfigureieren"/>Freifunk Lëtzebuerg konfiguréieren<text:bookmark-end text:name="__RefHeading___freifunk_letzebuerg_konfigureieren_1"/><text:bookmark-end text:name="freifunk_letzebuerg_konfigureieren"/></text:h>
      <text:p text:style-name="Text_20_body"><draw:frame draw:style-name="mediacenter" draw:name="1" text:anchor-type="paragraph" draw:z-index="1" svg:width="10.583333333333cm" svg:height="7.9375cm"><draw:image xlink:href="Pictures/07e148dee3f8528ab4ba6e7996bdb975.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es Säit ass nach ënner Beaarbechtung an/oder veraalt</text:p>
          </table:table-cell>
        </table:table-row>
      </table:table>
      <text:h text:style-name="Heading_20_3" text:outline-level="3"><text:bookmark-start text:name="__RefHeading___basics_bei_der_terminal_konfig_2"/><text:bookmark-start text:name="basics_bei_der_terminal_konfig"/>Basics bei der Terminal konfig<text:bookmark-end text:name="__RefHeading___basics_bei_der_terminal_konfig_2"/><text:bookmark-end text:name="basics_bei_der_terminal_konfig"/></text:h>
      <text:p text:style-name="Text_20_body"><text:span text:style-name="Emphasis">Elei eng kleng Kuerzfaassung vun dem wichtegen, weider Detailer kënnen am <text:a xlink:type="simple" xlink:href="https://github.com/freifunk-gluon/gluon/wiki/Commandline-administration" text:style-name="Internet_20_link" text:visited-style-name="Visited_20_Internet_20_Link">gluon wiki</text:a> nogesicht gin.</text:span></text:p>
      <text:p text:style-name="Text_20_body">Sollt nach keen SSH Passwuert / Key hannerluecht si, kann een duerch laangt drécken vum Knäppchen ob der Récksäit vum Router derfir suergen dass den Config Mode geboot geet.
No dem Booten ass (wie bei der Ersteinrichtung) iwwert den Webfrontend matt der IP 192.168.1.1 erreechbar.
Do kann en bei Expertenastellungen e Passwuert oder den SSH Key hannerleeën.</text:p>
      <text:h text:style-name="Heading_20_2" text:outline-level="2"><text:bookmark-start text:name="__RefHeading___nokucke_weieng_gluon_versioun_installeiert_ass_3"/><text:bookmark-start text:name="nokucke_weieng_gluon_versioun_installeiert_ass"/>Nokucke weieng gluon Versioun installéiert ass<text:bookmark-end text:name="__RefHeading___nokucke_weieng_gluon_versioun_installeiert_ass_3"/><text:bookmark-end text:name="nokucke_weieng_gluon_versioun_installeiert_ass"/></text:h>
      <text:p text:style-name="Preformatted_20_Text">Gluon version (example: "v2017.1.5")<text:line-break/>cat /lib/gluon/gluon-version<text:line-break/>Build version (example: "2016.1.5-stable-2016-06.05")<text:line-break/>cat /lib/gluon/release</text:p>
      <text:h text:style-name="Heading_20_2" text:outline-level="2"><text:bookmark-start text:name="__RefHeading___autoupdater_branch_wieslen_4"/><text:bookmark-start text:name="autoupdater_branch_wieslen"/>Autoupdater Branch wieslen<text:bookmark-end text:name="__RefHeading___autoupdater_branch_wieslen_4"/><text:bookmark-end text:name="autoupdater_branch_wieslen"/></text:h>
      <text:p text:style-name="Preformatted_20_Text">uci set autoupdater.settings.enabled=1<text:line-break/>uci set autoupdater.settings.branch=stable<text:line-break/>uci commit autoupdater</text:p>
      <text:h text:style-name="Heading_20_2" text:outline-level="2"><text:bookmark-start text:name="__RefHeading___router_firmware_aktualiseieren_autoupdater_5"/><text:bookmark-start text:name="router_firmware_aktualiseieren_autoupdater"/>Router Firmware aktualiséieren (autoupdater)<text:bookmark-end text:name="__RefHeading___router_firmware_aktualiseieren_autoupdater_5"/><text:bookmark-end text:name="router_firmware_aktualiseieren_autoupdater"/></text:h>
      <text:p text:style-name="Preformatted_20_Text"> autoupdater -f </text:p>
      <text:h text:style-name="Heading_20_2" text:outline-level="2"><text:bookmark-start text:name="__RefHeading___router_firmware_aktualiseieren_manuell_6"/><text:bookmark-start text:name="router_firmware_aktualiseieren_manuell"/>Router Firmware aktualiséieren (manuell)<text:bookmark-end text:name="__RefHeading___router_firmware_aktualiseieren_manuell_6"/><text:bookmark-end text:name="router_firmware_aktualiseieren_manuell"/></text:h>
      <text:h text:style-name="Heading_20_3" text:outline-level="3"><text:bookmark-start text:name="__RefHeading___wann_den_node_internet_zougang_huet_7"/><text:bookmark-start text:name="wann_den_node_internet_zougang_huet"/>Wann den Node internet zougang huet<text:bookmark-end text:name="__RefHeading___wann_den_node_internet_zougang_huet_7"/><text:bookmark-end text:name="wann_den_node_internet_zougang_huet"/></text:h>
      <text:p text:style-name="Preformatted_20_Text">cd /tmp/<text:line-break/>echo 3 &gt; /proc/sys/vm/drop_caches<text:line-break/>wget [FIRMWAREURL]<text:line-break/>echo 3 &gt; /proc/sys/vm/drop_caches<text:line-break/>sysupgrade [NAMEOFFIRMWAREFILE]</text:p>
      <text:h text:style-name="Heading_20_3" text:outline-level="3"><text:bookmark-start text:name="__RefHeading___ouni_direkten_internet_zougang_-_scp_8"/><text:bookmark-start text:name="ouni_direkten_internet_zougang_-_scp"/>Ouni direkten Internet Zougang -&gt; SCP<text:bookmark-end text:name="__RefHeading___ouni_direkten_internet_zougang_-_scp_8"/><text:bookmark-end text:name="ouni_direkten_internet_zougang_-_scp"/></text:h>
      <text:p text:style-name="Text_20_body">Di passend Firmware eroflueden an vum der Lokaler Maschinn mëttels SCP ob den FFLUX AP erop lueden.</text:p>
      <text:p text:style-name="Preformatted_20_Text">scp {Dateiname} root@[IPv6]:/tmp/</text:p>
      <text:p text:style-name="Text_20_body">Duerno iwwer SSH login ob den FFLUX AP aloggen.</text:p>
      <text:p text:style-name="Preformatted_20_Text">cd /tmp/<text:line-break/>echo 3 &gt; /proc/sys/vm/drop_caches<text:line-break/>sysupgrade [NAMEOFFIRMWAREFILE]</text:p>
      <text:h text:style-name="Heading_20_2" text:outline-level="2"><text:bookmark-start text:name="__RefHeading___am_config-modus_neistarten_9"/><text:bookmark-start text:name="am_config-modus_neistarten"/>Am Config-Modus neistarten<text:bookmark-end text:name="__RefHeading___am_config-modus_neistarten_9"/><text:bookmark-end text:name="am_config-modus_neistarten"/></text:h>
      <text:p text:style-name="Preformatted_20_Text">uci set gluon-setup-mode.@setup_mode[0].enabled=1<text:line-break/>uci commit gluon-setup-mode<text:line-break/>reboot</text:p>
      <text:h text:style-name="Heading_20_2" text:outline-level="2"><text:bookmark-start text:name="__RefHeading___add_ssh_key_10"/><text:bookmark-start text:name="add_ssh_key"/>Add SSH key<text:bookmark-end text:name="__RefHeading___add_ssh_key_10"/><text:bookmark-end text:name="add_ssh_key"/></text:h>
      <text:p text:style-name="Preformatted_20_Text">cat ~/.ssh/your_public_rsa_key.pub | ssh root@$ROUTER_IP 'cat &gt;&gt; /etc/dropbear/authorized_keys'</text:p>
      <text:h text:style-name="Heading_20_2" text:outline-level="2"><text:bookmark-start text:name="__RefHeading___node_informatioun_11"/><text:bookmark-start text:name="node_informatioun"/>Node Informatioun<text:bookmark-end text:name="__RefHeading___node_informatioun_11"/><text:bookmark-end text:name="node_informatioun"/></text:h>
      <text:p text:style-name="Text_20_body"><text:span text:style-name="Strong_20_Emphasis">Lokalisatiouns Parmeter</text:span></text:p>
      <text:p text:style-name="Preformatted_20_Text">uci set gluon-node-info.@location[0].latitude=53.834470<text:line-break/>uci set gluon-node-info.@location[0].longitude=10.702518<text:line-break/>uci set gluon-node-info.@location[0].altitude=11.51<text:line-break/>uci set gluon-node-info.@location[0].share_location=1<text:line-break/>uci commit gluon-node-info</text:p>
      <text:p text:style-name="Text_20_body"><text:span text:style-name="Strong_20_Emphasis">Astellungen nokucken</text:span></text:p>
      <text:p text:style-name="Preformatted_20_Text"> <text:line-break/>uci show gluon-node-info <text:line-break/><text:line-break/>gluon-node-info.@location[0]=location<text:line-break/>gluon-node-info.@location[0].share_location=1<text:line-break/>gluon-node-info.@location[0].latitude=53.834470<text:line-break/>gluon-node-info.@location[0].longitude=10.702518<text:line-break/>gluon-node-info.@location[0].altitude=11.51</text:p>
      <text:h text:style-name="Heading_20_2" text:outline-level="2"><text:bookmark-start text:name="__RefHeading___hostname_nodenumm_12"/><text:bookmark-start text:name="hostname_nodenumm"/>Hostname / Nodenumm<text:bookmark-end text:name="__RefHeading___hostname_nodenumm_12"/><text:bookmark-end text:name="hostname_nodenumm"/></text:h>
      <text:p text:style-name="Text_20_body"><text:span text:style-name="Strong_20_Emphasis">Hostname änneren</text:span></text:p>
      <text:p text:style-name="Preformatted_20_Text">$ pretty-hostname newhostname-with-utf8-support<text:line-break/>...<text:line-break/>root@newhostname-with-utf8-support:~# </text:p>
      <text:p text:style-name="Text_20_body"><text:span text:style-name="Strong_20_Emphasis">Hostname nokucken</text:span></text:p>
      <text:p text:style-name="Preformatted_20_Text">$ pretty-hostname<text:line-break/>....<text:line-break/>hostname-with-utf8-support</text:p>
      <text:h text:style-name="Heading_20_2" text:outline-level="2"><text:bookmark-start text:name="__RefHeading___kontakt_donneeen_androen_13"/><text:bookmark-start text:name="kontakt_donneeen_androen"/>Kontakt Donnéeën androen<text:bookmark-end text:name="__RefHeading___kontakt_donneeen_androen_13"/><text:bookmark-end text:name="kontakt_donneeen_androen"/></text:h>
      <text:p text:style-name="Preformatted_20_Text">uci get gluon-node-info.@owner[0] || uci add gluon-node-info owner<text:line-break/>uci set gluon-node-info.@owner[0].contact=example@example.com<text:line-break/>uci commit gluon-node-info</text:p>
      <text:p text:style-name="Text_20_body"><text:span text:style-name="Strong_20_Emphasis">Astellungen nokucken</text:span></text:p>
      <text:p text:style-name="Preformatted_20_Text">uci show gluon-node-info<text:line-break/>....<text:line-break/>gluon-node-info.@owner[0]=owner<text:line-break/>gluon-node-info.@owner[0].contact=example@example.com</text:p>
      <text:h text:style-name="Heading_20_2" text:outline-level="2"><text:bookmark-start text:name="__RefHeading___bandbreet_begrenzen_14"/><text:bookmark-start text:name="bandbreet_begrenzen"/>Bandbreet begrenzen<text:bookmark-end text:name="__RefHeading___bandbreet_begrenzen_14"/><text:bookmark-end text:name="bandbreet_begrenzen"/></text:h>
      <text:p text:style-name="Preformatted_20_Text">uci set simple-tc.mesh_vpn.limit_egress=800<text:s text:c="4"/># upload 0.8 Mbit/s<text:line-break/>uci set simple-tc.mesh_vpn.limit_ingress=5000<text:s text:c="2"/># download 5.0 Mbit/s<text:line-break/>uci set simple-tc.mesh_vpn.enabled=1<text:line-break/>uci commit simple-tc<text:line-break/>/etc/init.d/fastd restart</text:p>
      <text:h text:style-name="Heading_20_2" text:outline-level="2"><text:bookmark-start text:name="__RefHeading___mesh_on_lan_15"/><text:bookmark-start text:name="mesh_on_lan"/>Mesh on LAN<text:bookmark-end text:name="__RefHeading___mesh_on_lan_15"/><text:bookmark-end text:name="mesh_on_lan"/></text:h>
      <text:p text:style-name="Text_20_body">Aktivéieren</text:p>
      <text:p text:style-name="Preformatted_20_Text">uci set network.mesh_lan.auto=1<text:line-break/>for ifname in $(cat /lib/gluon/core/sysconfig/lan_ifname); do<text:line-break/><text:s text:c="2"/>uci del_list network.client.ifname=$ifname<text:line-break/>done<text:line-break/>uci commit network<text:line-break/>/etc/init.d/network restart</text:p>
      <text:p text:style-name="Text_20_body">Desaktivéieren</text:p>
      <text:p text:style-name="Preformatted_20_Text">uci set network.mesh_lan.auto=0<text:line-break/>for ifname in $(cat /lib/gluon/core/sysconfig/lan_ifname); do<text:line-break/><text:s text:c="2"/>uci del_list network.client.ifname=$ifname<text:line-break/>done<text:line-break/>uci commit network<text:line-break/>/etc/init.d/network restart</text:p>
      <text:h text:style-name="Heading_20_2" text:outline-level="2"><text:bookmark-start text:name="__RefHeading___mesh_on_wan_16"/><text:bookmark-start text:name="mesh_on_wan"/>Mesh on WAN<text:bookmark-end text:name="__RefHeading___mesh_on_wan_16"/><text:bookmark-end text:name="mesh_on_wan"/></text:h>
      <text:p text:style-name="Text_20_body">Aktivéieren</text:p>
      <text:p text:style-name="Preformatted_20_Text">uci set network.mesh_wan.disabled=0<text:line-break/>uci commit network<text:line-break/>/etc/init.d/network restart</text:p>
      <text:p text:style-name="Text_20_body">Desaktivéieren</text:p>
      <text:p text:style-name="Preformatted_20_Text">uci set network.mesh_wan.disabled=1<text:line-break/>uci commit network<text:line-break/>/etc/init.d/network restart</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list text:style-name="Numbering_20_1" text:continue-numbering="false">
              <text:list-item>
                <text:p text:style-name="Numbering_20_1_Content_First"> If you now connect your WAN port to your Home Router too and don't configure some additional VLAN, the whole mesh traffic will also be pushed into your local network, which might cause problems.</text:p>
              </text:list-item>
              <text:list-item>
                <text:p text:style-name="Numbering_20_1_Content_Last"> Be sure to have VPN disabled, otherwise this connection would build up another fastd tunnel inside the Freifunk net.</text:p>
              </text:list-item>
            </text:list>
          </table:table-cell>
        </table:table-row>
      </table:table>
      <text:p text:style-name="Text_20_body">witch to legacy mode (without VXLAN)</text:p>
      <text:p text:style-name="Preformatted_20_Text">uci set network.mesh_wan.legacy='1'<text:line-break/>uci commit network<text:line-break/>/etc/init.d/network restart</text:p>
      <text:h text:style-name="Heading_20_2" text:outline-level="2"><text:bookmark-start text:name="__RefHeading___ibss_ad-hoc_mesh_gluon_2016.1.x_17"/><text:bookmark-start text:name="ibss_ad-hoc_mesh_gluon_2016.1.x"/>IBSS/Ad-Hoc Mesh (Gluon &gt;=2016.1.x)<text:bookmark-end text:name="__RefHeading___ibss_ad-hoc_mesh_gluon_2016.1.x_17"/><text:bookmark-end text:name="ibss_ad-hoc_mesh_gluon_2016.1.x"/></text:h>
      <text:h text:style-name="Heading_20_4" text:outline-level="4"><text:bookmark-start text:name="__RefHeading___wann_den_router_nemmen_2.4ghz_oder_5ghz_kann_18"/><text:bookmark-start text:name="wann_den_router_nemmen_2.4ghz_oder_5ghz_kann"/>Wann den Router nëmmen 2.4GHz oder 5GHz kann<text:bookmark-end text:name="__RefHeading___wann_den_router_nemmen_2.4ghz_oder_5ghz_kann_18"/><text:bookmark-end text:name="wann_den_router_nemmen_2.4ghz_oder_5ghz_kann"/></text:h>
      <text:p text:style-name="Text_20_body">Desaktivéieren</text:p>
      <text:p text:style-name="Preformatted_20_Text">uci set wireless.ibss_radio0.disabled=1<text:line-break/>uci commit wireless<text:line-break/>wifi</text:p>
      <text:p text:style-name="Text_20_body">Aktivéieren</text:p>
      <text:p text:style-name="Preformatted_20_Text">uci set wireless.ibss_radio0.disabled=0<text:line-break/>uci commit wireless<text:line-break/>wifi</text:p>
      <text:h text:style-name="Heading_20_4" text:outline-level="4"><text:bookmark-start text:name="__RefHeading___wann_den_router_2.4ghz_an_5ghz_kann_19"/><text:bookmark-start text:name="wann_den_router_2.4ghz_an_5ghz_kann"/>Wann den Router 2.4GHz an 5GHz kann<text:bookmark-end text:name="__RefHeading___wann_den_router_2.4ghz_an_5ghz_kann_19"/><text:bookmark-end text:name="wann_den_router_2.4ghz_an_5ghz_kann"/></text:h>
      <text:p text:style-name="Text_20_body">Desaktivéieren</text:p>
      <text:p text:style-name="Preformatted_20_Text">uci set wireless.ibss_radio0.disabled=1<text:line-break/>uci set wireless.ibss_radio1.disabled=1<text:line-break/>uci commit wireless<text:line-break/>wifi</text:p>
      <text:p text:style-name="Text_20_body">Aktivéieren</text:p>
      <text:p text:style-name="Preformatted_20_Text">uci set wireless.ibss_radio0.disabled=0<text:line-break/>uci set wireless.ibss_radio1.disabled=0<text:line-break/>uci commit wireless<text:line-break/>wifi</text:p>
      <text:h text:style-name="Heading_20_2" text:outline-level="2"><text:bookmark-start text:name="__RefHeading___s_mesh_netzwierk_20"/><text:bookmark-start text:name="s_mesh_netzwierk"/>802.11s Mesh Netzwierk<text:bookmark-end text:name="__RefHeading___s_mesh_netzwierk_20"/><text:bookmark-end text:name="s_mesh_netzwierk"/></text:h>
      <text:h text:style-name="Heading_20_4" text:outline-level="4"><text:bookmark-start text:name="__RefHeading___wann_den_router_nemmen_2.4ghz_oder_5ghz_kann_21"/><text:bookmark-start text:name="wann_den_router_nemmen_2.4ghz_oder_5ghz_kann1"/>Wann den Router nëmmen 2.4GHz oder 5GHz kann<text:bookmark-end text:name="__RefHeading___wann_den_router_nemmen_2.4ghz_oder_5ghz_kann_21"/><text:bookmark-end text:name="wann_den_router_nemmen_2.4ghz_oder_5ghz_kann1"/></text:h>
      <text:p text:style-name="Text_20_body">Desaktivéieren</text:p>
      <text:p text:style-name="Preformatted_20_Text">uci set wireless.mesh_radio0.disabled=1<text:line-break/>uci commit wireless<text:line-break/>wifi</text:p>
      <text:p text:style-name="Text_20_body">Aktivéieren</text:p>
      <text:p text:style-name="Preformatted_20_Text">uci set wireless.mesh_radio0.disabled=0<text:line-break/>uci commit wireless<text:line-break/>wifi</text:p>
      <text:h text:style-name="Heading_20_4" text:outline-level="4"><text:bookmark-start text:name="__RefHeading___wann_den_router_2.4ghz_an_5ghz_kann_22"/><text:bookmark-start text:name="wann_den_router_2.4ghz_an_5ghz_kann1"/>Wann den Router 2.4GHz an 5GHz kann<text:bookmark-end text:name="__RefHeading___wann_den_router_2.4ghz_an_5ghz_kann_22"/><text:bookmark-end text:name="wann_den_router_2.4ghz_an_5ghz_kann1"/></text:h>
      <text:p text:style-name="Text_20_body">Desaktivéieren</text:p>
      <text:p text:style-name="Preformatted_20_Text">uci set wireless.mesh_radio0.disabled=1<text:line-break/>uci set wireless.mesh_radio1.disabled=1<text:line-break/>uci commit wireless<text:line-break/>wifi</text:p>
      <text:p text:style-name="Text_20_body">Aktivéieren</text:p>
      <text:p text:style-name="Preformatted_20_Text">uci set wireless.mesh_radio0.disabled=0<text:line-break/>uci set wireless.mesh_radio1.disabled=0<text:line-break/>uci commit wireless<text:line-break/>wifi</text:p>
      <text:h text:style-name="Heading_20_2" text:outline-level="2"><text:bookmark-start text:name="__RefHeading___mesh_only_router_23"/><text:bookmark-start text:name="mesh_only_router"/>Mesh only Router<text:bookmark-end text:name="__RefHeading___mesh_only_router_23"/><text:bookmark-end text:name="mesh_only_router"/></text:h>
      <text:p text:style-name="Text_20_body">An verschidden Fäll ass et noudwendeg, dass den Router keng Clients akzepteiert an just dovir do ass, vir ze meshen.</text:p>
      <text:h text:style-name="Heading_20_4" text:outline-level="4"><text:bookmark-start text:name="__RefHeading___erausfannen_weivill_frequenzen_den_router_kann_24"/><text:bookmark-start text:name="erausfannen_weivill_frequenzen_den_router_kann"/>Erausfannen weivill Frequenzen den Router kann<text:bookmark-end text:name="__RefHeading___erausfannen_weivill_frequenzen_den_router_kann_24"/><text:bookmark-end text:name="erausfannen_weivill_frequenzen_den_router_kann"/></text:h>
      <text:p text:style-name="Preformatted_20_Text">uci show wireless</text:p>
      <text:p text:style-name="Text_20_body">No radio device sichen</text:p>
      <text:h text:style-name="Heading_20_4" text:outline-level="4"><text:bookmark-start text:name="__RefHeading___wann_den_router_nemmen_2.4ghz_oder_nemmen_5ghz_kann_25"/><text:bookmark-start text:name="wann_den_router_nemmen_2.4ghz_oder_nemmen_5ghz_kann"/>Wann den Router nëmmen 2.4GHz oder nëmmen 5GHz kann<text:bookmark-end text:name="__RefHeading___wann_den_router_nemmen_2.4ghz_oder_nemmen_5ghz_kann_25"/><text:bookmark-end text:name="wann_den_router_nemmen_2.4ghz_oder_nemmen_5ghz_kann"/></text:h>
      <text:p text:style-name="Text_20_body">deactiveieren</text:p>
      <text:p text:style-name="Preformatted_20_Text">uci set wireless.client_radio0.disabled=1<text:line-break/>uci commit wireless<text:line-break/>wifi</text:p>
      <text:p text:style-name="Text_20_body">activeieren</text:p>
      <text:p text:style-name="Preformatted_20_Text">uci set wireless.client_radio0.disabled=0<text:line-break/>uci commit wireless<text:line-break/>wifi</text:p>
      <text:h text:style-name="Heading_20_4" text:outline-level="4"><text:bookmark-start text:name="__RefHeading___wann_den_router_2.4ghz_an_5ghz_kann_26"/><text:bookmark-start text:name="wann_den_router_2.4ghz_an_5ghz_kann2"/>Wann den Router 2.4GHz an 5GHz kann<text:bookmark-end text:name="__RefHeading___wann_den_router_2.4ghz_an_5ghz_kann_26"/><text:bookmark-end text:name="wann_den_router_2.4ghz_an_5ghz_kann2"/></text:h>
      <text:p text:style-name="Text_20_body">deactiveieren</text:p>
      <text:p text:style-name="Preformatted_20_Text">uci set wireless.client_radio0.disabled=1<text:line-break/>uci commit wireless<text:line-break/>wifi</text:p>
      <text:p text:style-name="Preformatted_20_Text">uci set wireless.client_radio1.disabled=1<text:line-break/>uci commit wireless<text:line-break/>wifi</text:p>
      <text:p text:style-name="Text_20_body">activeieren</text:p>
      <text:p text:style-name="Preformatted_20_Text">uci set wireless.client_radio0.disabled=0<text:line-break/>uci commit wireless<text:line-break/>wifi</text:p>
      <text:p text:style-name="Preformatted_20_Text">uci set wireless.client_radio1.disabled=0<text:line-break/>uci commit wireless<text:line-break/>wifi</text:p>
      <text:h text:style-name="Heading_20_2" text:outline-level="2"><text:bookmark-start text:name="__RefHeading___nokucken_op_weiengem_port_en_kabel_ugeschloss_ass_27"/><text:bookmark-start text:name="nokucken_op_weiengem_port_en_kabel_ugeschloss_ass"/>nokucken op weiengem Port en Kabel Ugeschloss ass<text:bookmark-end text:name="__RefHeading___nokucken_op_weiengem_port_en_kabel_ugeschloss_ass_27"/><text:bookmark-end text:name="nokucken_op_weiengem_port_en_kabel_ugeschloss_ass"/></text:h>
      <text:p text:style-name="Preformatted_20_Text">swconfig dev switch0 show | grep 'link:'</text:p>
      <text:h text:style-name="Heading_20_2" text:outline-level="2"><text:bookmark-start text:name="__RefHeading___weivill_clients_sinn_um_router_verbonnen_28"/><text:bookmark-start text:name="weivill_clients_sinn_um_router_verbonnen"/>weivill clients sinn um Router verbonnen<text:bookmark-end text:name="__RefHeading___weivill_clients_sinn_um_router_verbonnen_28"/><text:bookmark-end text:name="weivill_clients_sinn_um_router_verbonnen"/></text:h>
      <text:p text:style-name="Preformatted_20_Text">grep -cEo "\[.*W.*\]+" /sys/kernel/debug/batman_adv/bat0/transtable_local</text:p>
      <text:h text:style-name="Heading_20_2" text:outline-level="2"><text:bookmark-start text:name="__RefHeading___offloader_29"/><text:bookmark-start text:name="offloader"/>Offloader<text:bookmark-end text:name="__RefHeading___offloader_29"/><text:bookmark-end text:name="offloader"/></text:h>
      <text:p text:style-name="Text_20_body">Bei Offloader muss net nëmmen den Offloader agestallt ginn, mee och nach all FreiFunk node, den iwwert hien meshen soll.
<text:line-break/>
Um Offloader muss een den Mesh on LAN aschalten.</text:p>
      <text:p text:style-name="Preformatted_20_Text">uci set network.mesh_lan.auto=1<text:line-break/>for ifname in $(cat /lib/gluon/core/sysconfig/lan_ifname); do<text:line-break/><text:s text:c="2"/>uci del_list network.client.ifname=$ifname<text:line-break/>done<text:line-break/>uci commit network<text:line-break/>/etc/init.d/network restart</text:p>
      <text:p text:style-name="Text_20_body">Un all Nodes vir dei den Offloader den VPN rechnen soll, muss een den Mesh ON WAN aschalten.</text:p>
      <text:p text:style-name="Preformatted_20_Text">uci set network.mesh_wan.disabled=0<text:line-break/>uci commit network<text:line-break/>/etc/init.d/network restart</text:p>
      <text:h text:style-name="Heading_20_2" text:outline-level="2"><text:bookmark-start text:name="__RefHeading___private_wlan_30"/><text:bookmark-start text:name="private_wlan"/>Private WLAN<text:bookmark-end text:name="__RefHeading___private_wlan_30"/><text:bookmark-end text:name="private_wlan"/></text:h>
      <text:p text:style-name="Text_20_body">Et ass méiglech en privaten WLAN ze aktivéieren den den WAN port deelt an esou den Trafic separat zu mesh  Netzwierk as. Dëss astellung iwwersteet och en autoupdate ouni dass den Privaten WLAN verlueren geet.</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W.e.g. an dësem Fall muss mesh_on_WAN ausgeschalt sin !
Den freifunk node / Private WLAN muss en direkten Internet Uschloss hunn.</text:p>
          </table:table-cell>
        </table:table-row>
      </table:table>
      <text:h text:style-name="Heading_20_3" text:outline-level="3"><text:bookmark-start text:name="__RefHeading___den_private_wlan_iwwert_den_ssh_fernzougreff_konfigureieren_a_aktiveieren_31"/><text:bookmark-start text:name="den_private_wlan_iwwert_den_ssh_fernzougreff_konfigureieren_a_aktiveieren"/>Den Private WLAN iwwert den ssh Fernzougrëff konfiguréieren a aktivéieren:<text:bookmark-end text:name="__RefHeading___den_private_wlan_iwwert_den_ssh_fernzougreff_konfigureieren_a_aktiveieren_31"/><text:bookmark-end text:name="den_private_wlan_iwwert_den_ssh_fernzougreff_konfigureieren_a_aktiveieren"/></text:h>
      <text:p text:style-name="Preformatted_20_Text">uci set wireless.wan_radio0=wifi-iface<text:line-break/>uci set wireless.wan_radio0.device=radio0<text:line-break/>uci set wireless.wan_radio0.network=wan<text:line-break/>uci set wireless.wan_radio0.mode=ap<text:line-break/>uci set wireless.wan_radio0.encryption=psk2<text:line-break/>uci set wireless.wan_radio0.ssid="$SSID"<text:line-break/>uci set wireless.wan_radio0.key="$KEY"<text:line-break/>uci set wireless.wan_radio0.disabled=0<text:line-break/>uci commit<text:line-break/>wifi</text:p>
      <text:p text:style-name="Text_20_body">Am Beispill $SSID duerch den WLAN Numm an §KEY duerch e Passwuert (8-63 Charakter) ersetzen. Bei
zwou Frequenzen (z.b. 2.4 an 5 GHz) muss en radio0 an radio1 uginn.</text:p>
      <text:h text:style-name="Heading_20_3" text:outline-level="3"><text:bookmark-start text:name="__RefHeading___den_private_wlan_iwwert_den_config_modus_aktiveieren_32"/><text:bookmark-start text:name="den_private_wlan_iwwert_den_config_modus_aktiveieren"/>Den Private WLAN iwwert den config modus aktivéieren<text:bookmark-end text:name="__RefHeading___den_private_wlan_iwwert_den_config_modus_aktiveieren_32"/><text:bookmark-end text:name="den_private_wlan_iwwert_den_config_modus_aktiveieren"/></text:h>
      <text:p text:style-name="Text_20_body">Alternativ kann en an den config Modus nei starten, an ënner WLAN den Privaten WLAN
astellen. An ofspäicheren.</text:p>
      <text:h text:style-name="Heading_20_3" text:outline-level="3"><text:bookmark-start text:name="__RefHeading___private_wlan_desaktiveieren_33"/><text:bookmark-start text:name="private_wlan_desaktiveieren"/>Private WLAN desaktivéieren<text:bookmark-end text:name="__RefHeading___private_wlan_desaktiveieren_33"/><text:bookmark-end text:name="private_wlan_desaktiveieren"/></text:h>
      <text:p text:style-name="Preformatted_20_Text"> <text:line-break/>uci set wireless.wan_radio0.disabled=1<text:line-break/>uci commit<text:line-break/>wifi</text:p>
      <text:h text:style-name="Heading_20_2" text:outline-level="2"><text:bookmark-start text:name="__RefHeading___original_router_firmware_zereck_flashen_34"/><text:bookmark-start text:name="original_router_firmware_zereck_flashen"/>Original Router Firmware zereck flashen<text:bookmark-end text:name="__RefHeading___original_router_firmware_zereck_flashen_34"/><text:bookmark-end text:name="original_router_firmware_zereck_flashen"/></text:h>
      <text:p text:style-name="Text_20_body">An speziellen Fäll kann et vir kommen, dass en muss déi original Router Firmware erëm zeréck flashen well oder muss.</text:p>
      <text:h text:style-name="Heading_20_3" text:outline-level="3"><text:bookmark-start text:name="__RefHeading___iwwert_ssh_35"/><text:bookmark-start text:name="iwwert_ssh"/>Iwwert SSH<text:bookmark-end text:name="__RefHeading___iwwert_ssh_35"/><text:bookmark-end text:name="iwwert_ssh"/></text:h>
      <text:p text:style-name="Text_20_body">Folgendes muss en dovir hunn:</text:p>
      <text:list text:style-name="List_20_1" text:continue-numbering="false">
        <text:list-item>
          <text:p text:style-name="List_20_1_Content_First"> original Router Firmware, fënnt en normalerweis um Website vum Hiersteller </text:p>
        </text:list-item>
        <text:list-item>
          <text:p text:style-name="List_20_1_Content"> ssh Zougang</text:p>
        </text:list-item>
        <text:list-item>
          <text:p text:style-name="List_20_1_Content_Last"> 10 Minutten Zäit</text:p>
        </text:list-item>
      </text:list>
      <text:p text:style-name="Text_20_body">Vir d'eischte den FreiFunk node booten loossen an en Uplink ginn. Iwert Kabel oder WLAN ass onrelevant.
Duerno testen op een ssh Zougang och huet.</text:p>
      <text:p text:style-name="Text_20_body">Als Beispill huelen mir elo den TP-Link WR940n V4.<text:line-break/>
Wann een elo d'Firmware vum Hiersteller um Laptop huet, muss kontrolléiert ginn ob am Numm boot steet. <text:line-break/>
<text:span text:style-name="Emphasis">wr940nv4_eu_3_16_9_up_<text:span text:style-name="Strong_20_Emphasis">boot</text:span>(160620).bin</text:span><text:line-break/>
Dat muss erausgeholl ginn, dovir gëtt folgend Kommandozeil geholl. Wann dat net dran steet, kann den nächsten Schrëtt iwwersprongen ginn.</text:p>
      <text:p text:style-name="Preformatted_20_Text"> dd if=wr940nv4_eu_3_16_9_up_boot\(160620\).bin of=wr940nv4_eu__stripped.bin skip=257 bs=512<text:line-break/> </text:p>
      <text:p text:style-name="Text_20_body">Resultat ass eng nei Datei <text:span text:style-name="Strong_20_Emphasis">wr940nv4_eu__stripped.bin</text:span><text:line-break/></text:p>
      <text:p text:style-name="Text_20_body">Des Datei kennt elo mat scp ob eisen Node.</text:p>
      <text:p text:style-name="Preformatted_20_Text"> scp {Dateiname} root@[IPv6]:/tmp/ </text:p>
      <text:p text:style-name="Text_20_body">Elo erëm iwwert ssh um node aloggen an sech mat cd an den tmp folder setzen.</text:p>
      <text:p text:style-name="Preformatted_20_Text"> ssh root@[IPV6] </text:p>
      <text:p text:style-name="Preformatted_20_Text"> cd /tmp/ </text:p>
      <text:p text:style-name="Text_20_body">Dann muss den cache eidel gemaach ginn an d'Software installéiert ginn.</text:p>
      <text:p text:style-name="Preformatted_20_Text">echo 3 &gt; /proc/sys/vm/drop_caches<text:line-break/>sysupgrade [NAMEOFFIRMWAREFILE]</text:p>
      <text:p text:style-name="Text_20_body">Dësen Schrëtt kann och am Webinterface am config-modus gemaach ginn. Dofir einfach Firmware Update maachen an dobäi eis nei erstallten original Firmware benotzen.<text:line-break/></text:p>
      <text:p text:style-name="Text_20_body">Duerno start den Router erëm mat original Firmware.</text:p>
      <text:h text:style-name="Heading_20_3" text:outline-level="3"><text:bookmark-start text:name="__RefHeading___tftp_36"/><text:bookmark-start text:name="tftp"/>TFTP<text:bookmark-end text:name="__RefHeading___tftp_36"/><text:bookmark-end text:name="tftp"/></text:h>
      <text:p text:style-name="Text_20_body">Wann en un dësem Punkt bis ukomm ass, ass den Router gebrickt an et misst en den Router ob maachen, Kabel verleiden vir en ze retten. Mat TFTP muss et awer net esou wäit kommen. Et ass den leschten Schrëtt, éier en sech entscheeden muss tëschen Kabelen verleiden oder neien Router kafen.</text:p>
      <text:h text:style-name="Heading_20_3" text:outline-level="3"><text:bookmark-start text:name="__RefHeading___logs_op_engem_node_liesen_37"/><text:bookmark-start text:name="logs_op_engem_node_liesen"/>Logs op engem Node liesen<text:bookmark-end text:name="__RefHeading___logs_op_engem_node_liesen_37"/><text:bookmark-end text:name="logs_op_engem_node_liesen"/></text:h>
      <text:p text:style-name="Preformatted_20_Text">logread</text:p>
      <text:h text:style-name="Heading_20_2" text:outline-level="2"><text:bookmark-start text:name="__RefHeading___ssh_keys_vun_dem_team_38"/><text:bookmark-start text:name="ssh_keys_vun_dem_team"/>SSH Keys vun dem Team<text:bookmark-end text:name="__RefHeading___ssh_keys_vun_dem_team_38"/><text:bookmark-end text:name="ssh_keys_vun_dem_team"/></text:h>
      <text:p text:style-name="Text_20_body">Fir Fernwartung: hei lo eis Public Keys sou dass jiddereen dei beim Flashen kann hannerleeën (wann gewollt).
<text:a xlink:type="simple" xlink:href="https://wiki.c3l.lu/doku.php?id=lb:projects:freifunk:publicsshkeys" text:style-name="Internet_20_link" text:visited-style-name="Visited_20_Internet_20_Link">öffentliche SSH Schlüssel</text:a></text:p>
      <text:h text:style-name="Heading_20_2" text:outline-level="2"><text:bookmark-start text:name="__RefHeading___sendeleeschtung_39"/><text:bookmark-start text:name="sendeleeschtung"/>Sendeleeschtung<text:bookmark-end text:name="__RefHeading___sendeleeschtung_39"/><text:bookmark-end text:name="sendeleeschtung"/></text:h>
      <text:p text:style-name="Text_20_body"><text:a xlink:type="simple" xlink:href="https://github.com/freifunk-gluon/gluon/wiki/Commandline-administration#transmit-power-on-ubiquiti-devices" text:style-name="Internet_20_link" text:visited-style-name="Visited_20_Internet_20_Link">Transit power zb Ubiquiti</text:a></text:p>
      <text:h text:style-name="Heading_20_2" text:outline-level="2"><text:bookmark-start text:name="__RefHeading___mac_adress_filter_40"/><text:bookmark-start text:name="mac_adress_filter"/>MAC Adress Filter<text:bookmark-end text:name="__RefHeading___mac_adress_filter_40"/><text:bookmark-end text:name="mac_adress_filter"/></text:h>
      <text:p text:style-name="Text_20_body"><text:a xlink:type="simple" xlink:href="https://ffmuc.net/wiki/p/Routerkonfiguration_via_SSH#MAC_Filter" text:style-name="Internet_20_link" text:visited-style-name="Visited_20_Internet_20_Link">https://ffmuc.net/wiki/p/Routerkonfiguration_via_SSH#MAC_Filter</text:a></text:p>
      <text:p text:style-name="Horizontal_20_Line"/>
      <text:p text:style-name="Text_20_body">Et fënnt en och vill weider Infoen am <text:a xlink:type="simple" xlink:href="https://wiki.freifunk.net/" text:style-name="Internet_20_link" text:visited-style-name="Visited_20_Internet_20_Link">freifunk.net</text:a> wik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5::10:43</meta:creation-date>
    <dc:creator>Generated</dc:creator>
    <dc:date>2026-08-12T15::10:43</dc:date>
    <dc:language>en-US</dc:language>
    <meta:editing-cycles>1</meta:editing-cycles>
    <meta:editing-duration>PT0S</meta:editing-duration>
    <dc:title>projects:freifunk:config</dc:title>
  </office:meta>
</office:document-meta>
</file>