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freifunk:meetup:2019-02"/><text:bookmark-start text:name="__RefHeading___freifunk_meetup_2019_02_1"/><text:bookmark-start text:name="freifunk_meetup_2019_02"/>FreiFunk Meetup 2019/02<text:bookmark-end text:name="__RefHeading___freifunk_meetup_2019_02_1"/><text:bookmark-end text:name="freifunk_meetup_2019_0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0/05/2019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9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8:00 </text:p>
          </table:table-cell>
        </table:table-row>
      </table:table>
      <text:h text:style-name="Heading_20_3" text:outline-level="3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neien FF GW opsetzten</text:p>
        </text:list-item>
        <text:list-item>
          <text:p text:style-name="List_20_1_Content"> FreiFunk Firmware</text:p>
        </text:list-item>
        <text:list-item>
          <text:p text:style-name="List_20_1_Content"> FreiFunk wikipages an der C3L wiki updaten</text:p>
        </text:list-item>
        <text:list-item>
          <text:p text:style-name="List_20_1_Content"> FreiFunk PR</text:p>
        </text:list-item>
        <text:list-item>
          <text:p text:style-name="List_20_1_Content_Last"> FF Network Maintenance</text:p>
        </text:list-item>
      </text:list>
      <text:h text:style-name="Heading_20_3" text:outline-level="3"><text:bookmark-start text:name="__RefHeading___minutes_3"/><text:bookmark-start text:name="minutes"/>Minutes<text:bookmark-end text:name="__RefHeading___minutes_3"/><text:bookmark-end text:name="minutes"/></text:h>
      <text:h text:style-name="Heading_20_4" text:outline-level="4"><text:bookmark-start text:name="__RefHeading___neien_ff_gw_opsetzten_4"/><text:bookmark-start text:name="neien_ff_gw_opsetzten"/>neien FF GW opsetzten<text:bookmark-end text:name="__RefHeading___neien_ff_gw_opsetzten_4"/><text:bookmark-end text:name="neien_ff_gw_opsetzten"/></text:h>
      <text:p text:style-name="Text_20_body">Link op d'ẃiki page</text:p>
      <text:h text:style-name="Heading_20_4" text:outline-level="4"><text:bookmark-start text:name="__RefHeading___freifunk_firmware_5"/><text:bookmark-start text:name="freifunk_firmware"/>FreiFunk Firmware<text:bookmark-end text:name="__RefHeading___freifunk_firmware_5"/><text:bookmark-end text:name="freifunk_firmware"/></text:h>
      <text:list text:style-name="List_20_1" text:continue-numbering="false">
        <text:list-item>
          <text:p text:style-name="List_20_1_Content_First"> Keys fir FW ze signen</text:p>
        </text:list-item>
        <text:list-item>
          <text:p text:style-name="List_20_1_Content"> Limit an der Bandbreed an MB an Platz vun kB</text:p>
        </text:list-item>
        <text:list-item>
          <text:p text:style-name="List_20_1_Content_Last"> Kontakt Info forceieren</text:p>
        </text:list-item>
      </text:list>
      <text:h text:style-name="Heading_20_4" text:outline-level="4"><text:bookmark-start text:name="__RefHeading___freifunk_wikipages_an_der_c3l_wiki_updaten_6"/><text:bookmark-start text:name="freifunk_wikipages_an_der_c3l_wiki_updaten"/>FreiFunk wikipages an der C3L wiki updaten<text:bookmark-end text:name="__RefHeading___freifunk_wikipages_an_der_c3l_wiki_updaten_6"/><text:bookmark-end text:name="freifunk_wikipages_an_der_c3l_wiki_updaten"/></text:h>
      <text:h text:style-name="Heading_20_4" text:outline-level="4"><text:bookmark-start text:name="__RefHeading___freifunk_pr_7"/><text:bookmark-start text:name="freifunk_pr"/>FreiFunk PR<text:bookmark-end text:name="__RefHeading___freifunk_pr_7"/><text:bookmark-end text:name="freifunk_pr"/></text:h>
      <text:list text:style-name="List_20_1" text:continue-numbering="false">
        <text:list-item>
          <text:p text:style-name="List_20_1_Content_First"> User Flyer op Englech iwwersetzen</text:p>
        </text:list-item>
        <text:list-item>
          <text:p text:style-name="List_20_1_Content_Last"> Outdoor Sticker</text:p>
        </text:list-item>
      </text:list>
      <text:h text:style-name="Heading_20_4" text:outline-level="4"><text:bookmark-start text:name="__RefHeading___ff_network_maintenance_8"/><text:bookmark-start text:name="ff_network_maintenance"/>FF Network Maintenance<text:bookmark-end text:name="__RefHeading___ff_network_maintenance_8"/><text:bookmark-end text:name="ff_network_maintenance"/></text:h>
      <text:list text:style-name="List_20_1" text:continue-numbering="false">
        <text:list-item>
          <text:p text:style-name="LastListParagraph_List_20_1_Content_First"> toria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00::20:04</meta:creation-date>
    <dc:creator>Generated</dc:creator>
    <dc:date>2026-08-16T00::20:04</dc:date>
    <dc:language>en-US</dc:language>
    <meta:editing-cycles>1</meta:editing-cycles>
    <meta:editing-duration>PT0S</meta:editing-duration>
    <dc:title>projects:freifunk:meetup:2019-02</dc:title>
  </office:meta>
</office:document-meta>
</file>