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cts:freifunk:meetup:2021-02"/><text:bookmark-start text:name="__RefHeading___freifunk_meetup_2021_01_1"/><text:bookmark-start text:name="freifunk_meetup_2021_01"/>Freifunk Meetup 2021/01<text:bookmark-end text:name="__RefHeading___freifunk_meetup_2021_01_1"/><text:bookmark-end text:name="freifunk_meetup_2021_01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             </text:p>
          </table:table-cell>
          <table:table-cell office:value-type="string" table:style-name="tablecell">
            <text:p text:style-name="tablealignleft"> XX/Xx/2021                           </text:p>
          </table:table-cell>
        </table:table-row>
        <table:table-row>
          <table:table-cell office:value-type="string" table:style-name="tableheader">
            <text:p text:style-name="Table_20_Heading"> Time              </text:p>
          </table:table-cell>
          <table:table-cell office:value-type="string" table:style-name="tablecell">
            <text:p text:style-name="tablealignleft"> XX:00 - open end                     </text:p>
          </table:table-cell>
        </table:table-row>
        <table:table-row>
          <table:table-cell office:value-type="string" table:style-name="tableheader">
            <text:p text:style-name="Table_20_Heading"> Location          </text:p>
          </table:table-cell>
          <table:table-cell office:value-type="string" table:style-name="tablecell">
            <text:p text:style-name="tablealignleft"> Jitsi or <text:a xlink:type="simple" xlink:href="https://wiki.c3l.lu/doku.php?id=services:mumble" text:style-name="Internet_20_link" text:visited-style-name="Visited_20_Internet_20_Link">Mumble</text:a>  </text:p>
          </table:table-cell>
        </table:table-row>
        <table:table-row>
          <table:table-cell office:value-type="string" table:style-name="tableheader">
            <text:p text:style-name="Table_20_Heading"> Location Opening  </text:p>
          </table:table-cell>
          <table:table-cell office:value-type="string" table:style-name="tablecell">
            <text:p text:style-name="tablealignleft"> ~ XX:00                              </text:p>
          </table:table-cell>
        </table:table-row>
      </table:table>
      <text:h text:style-name="Heading_20_2" text:outline-level="2"><text:bookmark-start text:name="__RefHeading___agenda_2"/><text:bookmark-start text:name="agenda"/>Agenda<text:bookmark-end text:name="__RefHeading___agenda_2"/><text:bookmark-end text:name="agenda"/></text:h>
      <text:list text:style-name="List_20_1" text:continue-numbering="false">
        <text:list-item>
          <text:p text:style-name="List_20_1_Content_First"> review</text:p>
        </text:list-item>
        <text:list-item>
          <text:p text:style-name="List_20_1_Content_Last"> debugging</text:p>
        </text:list-item>
      </text:list>
      <text:h text:style-name="Heading_20_3" text:outline-level="3"><text:bookmark-start text:name="__RefHeading___minutes_3"/><text:bookmark-start text:name="minutes"/>Minutes<text:bookmark-end text:name="__RefHeading___minutes_3"/><text:bookmark-end text:name="minutes"/></text:h>
      <text:h text:style-name="Heading_20_4" text:outline-level="4"><text:bookmark-start text:name="__RefHeading___debugging_4"/><text:bookmark-start text:name="debugging"/>debugging<text:bookmark-end text:name="__RefHeading___debugging_4"/><text:bookmark-end text:name="debugging"/></text:h>
      <text:h text:style-name="Heading_20_5" text:outline-level="5"><text:bookmark-start text:name="__RefHeading___um_gw2_5"/><text:bookmark-start text:name="um_gw2"/>Um GW2<text:bookmark-end text:name="__RefHeading___um_gw2_5"/><text:bookmark-end text:name="um_gw2"/></text:h>
      <text:p text:style-name="Text_20_body">gesinn mat systemctl list-units –state=failed –all</text:p>
      <text:p text:style-name="Preformatted_20_Text">UNIT<text:s text:c="15"/>LOAD<text:s text:c="3"/>ACTIVE SUB<text:s text:c="4"/>DESCRIPTION<text:s text:c="144"/></text:p>
      <text:p text:style-name="Text_20_body">● ifup@bat0.service  loaded failed failed ifup for bat0
● networking.service loaded failed failed Raise network interfaces </text:p>
      <text:h text:style-name="Heading_20_5" text:outline-level="5"><text:bookmark-start text:name="__RefHeading___um_fflux_6"/><text:bookmark-start text:name="um_fflux"/>Um fflux<text:bookmark-end text:name="__RefHeading___um_fflux_6"/><text:bookmark-end text:name="um_fflux"/></text:h>
      <text:p text:style-name="Text_20_body">funtzt nett als Noutfall GW,DNS masq ass gestopt, fir kënenn BIND ze installeier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3T06::21:51</meta:creation-date>
    <dc:creator>Generated</dc:creator>
    <dc:date>2026-08-13T06::21:51</dc:date>
    <dc:language>en-US</dc:language>
    <meta:editing-cycles>1</meta:editing-cycles>
    <meta:editing-duration>PT0S</meta:editing-duration>
    <dc:title>projects:freifunk:meetup:2021-02</dc:title>
  </office:meta>
</office:document-meta>
</file>