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54899bcd598f92cf4a25d1d1fe24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5.2916666666667cm" style:rel-width="100%" svg:height="5.1001918859649cm" style:rel-height="scale"><draw:image xlink:href="Pictures/3154899bcd598f92cf4a25d1d1fe2479.png" xlink:type="simple" xlink:show="embed" xlink:actuate="onLoad"/></draw:frame><text:bookmark text:name="projects:freifunk:meetup"/>
Every 3th Monday is official Freifunk Meetup @ <text:a xlink:type="simple" xlink:href="https://wiki.c3l.lu/doku.php?id=chaosstuff:bootstrap" text:style-name="Internet_20_link" text:visited-style-name="Visited_20_Internet_20_Link">ChaosStuff</text:a> our local Hackerspace operated from C3L.
Everyone can join the Meetup and talk with the national Freifunk community. Here you can also get a preconfigured Freifunk rou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08:40</meta:creation-date>
    <dc:creator>Generated</dc:creator>
    <dc:date>2026-08-13T05::08:40</dc:date>
    <dc:language>en-US</dc:language>
    <meta:editing-cycles>1</meta:editing-cycles>
    <meta:editing-duration>PT0S</meta:editing-duration>
    <dc:title>projects:freifunk:meetup</dc:title>
  </office:meta>
</office:document-meta>
</file>