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9705d62add5e246fab537b137a8e0f.png"/>
  <manifest:file-entry manifest:media-type="image/jpeg" manifest:full-path="Pictures/c8e8c6485bba2cff3ca930eac82df0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ardware:command_and_control"/><text:bookmark-start text:name="__RefHeading___command_control_1"/><text:bookmark-start text:name="command_control"/>Command &amp; Control<text:bookmark-end text:name="__RefHeading___command_control_1"/><text:bookmark-end text:name="command_control"/></text:h>
      <text:p text:style-name="Text_20_body"><draw:frame draw:style-name="mediaright" draw:name="0" text:anchor-type="paragraph" draw:z-index="0" svg:width="5.2916666666667cm" style:rel-width="100%" svg:height="5.565668824164cm" style:rel-height="scale"><draw:image xlink:href="Pictures/279705d62add5e246fab537b137a8e0f.png" xlink:type="simple" xlink:show="embed" xlink:actuate="onLoad"/></draw:frame></text:p>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Command &amp; Control                                                                       </text:p>
          </table:table-cell>
        </table:table-row>
        <table:table-row>
          <table:table-cell office:value-type="string" table:style-name="tableheader">
            <text:p text:style-name="Table_20_Heading"> Description    </text:p>
          </table:table-cell>
          <table:table-cell office:value-type="string" table:style-name="tablecell">
            <text:p text:style-name="tablealignleft"> A wall of displays showing off the most essential data needed by NOC &amp; C3L in general.  </text:p>
          </table:table-cell>
        </table:table-row>
        <table:table-row>
          <table:table-cell office:value-type="string" table:style-name="tableheader">
            <text:p text:style-name="Table_20_Heading"> Status         </text:p>
          </table:table-cell>
          <table:table-cell office:value-type="string" table:style-name="tablecell">
            <text:p text:style-name="tablealignleft"> Half-running (currently being updated)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virii" text:style-name="Internet_20_link" text:visited-style-name="Visited_20_Internet_20_Link">virii</text:a> &amp;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xbr" text:style-name="Internet_20_link" text:visited-style-name="Visited_20_Internet_20_Link">xbr</text:a>                                                        </text:p>
          </table:table-cell>
        </table:table-row>
      </table:table>
      <text:p text:style-name="Text_20_body"><draw:frame draw:style-name="media" draw:name="1" text:anchor-type="as-char" draw:z-index="1" svg:width="10.583333333333cm" svg:height="7.9375cm"><draw:image xlink:href="Pictures/c8e8c6485bba2cff3ca930eac82df027.jpg" xlink:type="simple" xlink:show="embed" xlink:actuate="onLoad"/></draw:frame></text:p>
      <text:h text:style-name="Heading_20_4" text:outline-level="4"><text:bookmark-start text:name="__RefHeading___hardware_2"/><text:bookmark-start text:name="hardware"/>Hardware<text:bookmark-end text:name="__RefHeading___hardware_2"/><text:bookmark-end text:name="hardware"/></text:h>
      <text:list text:style-name="List_20_1" text:continue-numbering="false">
        <text:list-item>
          <text:p text:style-name="List_20_1_Content_First"> 4x <text:a xlink:type="simple" xlink:href="https://archive.is/SzQLW" text:style-name="Internet_20_link" text:visited-style-name="Visited_20_Internet_20_Link">ORDOID C2</text:a></text:p>
        </text:list-item>
        <text:list-item>
          <text:p text:style-name="List_20_1_Content"> 4x 8GB eMMC</text:p>
        </text:list-item>
        <text:list-item>
          <text:p text:style-name="List_20_1_Content"> 4x 16x2 LCD IO kits</text:p>
        </text:list-item>
        <text:list-item>
          <text:p text:style-name="List_20_1_Content"> 4x GW2270 1080p HDMI monitors</text:p>
        </text:list-item>
        <text:list-item>
          <text:p text:style-name="List_20_1_Content"> 4x 1M patch cables</text:p>
        </text:list-item>
        <text:list-item>
          <text:p text:style-name="List_20_1_Content"> 1x 5 port network switch</text:p>
        </text:list-item>
        <text:list-item>
          <text:p text:style-name="List_20_1_Content"> 4x 1M HDMI cables</text:p>
        </text:list-item>
        <text:list-item>
          <text:p text:style-name="List_20_1_Content_Last"> 4x power supplies</text:p>
        </text:list-item>
      </text:list>
      <text:h text:style-name="Heading_20_4" text:outline-level="4"><text:bookmark-start text:name="__RefHeading___software_3"/><text:bookmark-start text:name="software"/>Software<text:bookmark-end text:name="__RefHeading___software_3"/><text:bookmark-end text:name="software"/></text:h>
      <text:list text:style-name="List_20_1" text:continue-numbering="false">
        <text:list-item>
          <text:p text:style-name="List_20_1_Content_First"> Fullscreen web browser with no controls (<text:a xlink:type="simple" xlink:href="https://support.mozilla.org/en-US/kb/firefox-enterprise-kiosk-mode" text:style-name="Internet_20_link" text:visited-style-name="Visited_20_Internet_20_Link">Kiosk-style</text:a>)</text:p>
          <text:list text:style-name="List_20_1">
            <text:list-item>
              <text:p text:style-name="List_20_1_Content"> MCR-Alpha (Top-Left):     <text:a xlink:type="simple" xlink:href="https://wiki.c3l.lu/doku.php?id=chaosstuff:infrastructure:network:grafana#turris" text:style-name="Internet_20_link" text:visited-style-name="Visited_20_Internet_20_Link">Turris</text:a></text:p>
            </text:list-item>
            <text:list-item>
              <text:p text:style-name="List_20_1_Content"> MCR-Gamma (Bottom-Left):  <text:a xlink:type="simple" xlink:href="https://wiki.c3l.lu/doku.php?id=chaosstuff:infrastructure:network:grafana#mqtt" text:style-name="Internet_20_link" text:visited-style-name="Visited_20_Internet_20_Link">MQTT</text:a></text:p>
            </text:list-item>
            <text:list-item>
              <text:p text:style-name="List_20_1_Content"> MCR-Delta (Bottom-Right): <text:a xlink:type="simple" xlink:href="https://wiki.c3l.lu/doku.php?id=chaosstuff:infrastructure:network:grafana#odroid" text:style-name="Internet_20_link" text:visited-style-name="Visited_20_Internet_20_Link">ODroid</text:a></text:p>
            </text:list-item>
            <text:list-item>
              <text:p text:style-name="List_20_1_Content"> MCR-Beta (Top-Right):     <text:a xlink:type="simple" xlink:href="https://wiki.c3l.lu/doku.php?id=chaosstuff:infrastructure:network:grafana#spaceapi" text:style-name="Internet_20_link" text:visited-style-name="Visited_20_Internet_20_Link">SpaceAPI</text:a></text:p>
            </text:list-item>
          </text:list>
        </text:list-item>
        <text:list-item>
          <text:p text:style-name="List_20_1_Content"> <text:span text:style-name="Source_20_Text">autom8</text:span> account</text:p>
          <text:list text:style-name="List_20_1">
            <text:list-item>
              <text:p text:style-name="List_20_1_Content"> This user is used internally to shut down the individual SBCs (Single-board computer) when the space is closing.</text:p>
            </text:list-item>
            <text:list-item>
              <text:p text:style-name="List_20_1_Content"> It needs to have access to <text:span text:style-name="Emphasis">at least</text:span> <text:span text:style-name="Source_20_Text">shutdown</text:span> without entering a password:</text:p>
              <text:list text:style-name="List_20_1">
                <text:list-item>
                  <text:p text:style-name="List_20_1_Content"> The following line is in the sudoers file: </text:p>
                  <text:p text:style-name="Preformatted_20_Text">autom8 ALL=NOPASSWD: /sbin/halt, /sbin/reboot, /sbin/poweroff, /sbin/shutdown now</text:p>
                </text:list-item>
              </text:list>
            </text:list-item>
            <text:list-item>
              <text:p text:style-name="List_20_1_Content"> The <text:span text:style-name="Source_20_Text">autom8</text:span> user connects via SSH, so the following key is authorized:</text:p>
              <text:list text:style-name="List_20_1">
                <text:list-item>
                  <text:p text:style-name="Preformatted_20_Text">ssh-rsa AAAAB3NzaC1yc2EAAAADAQABAAABAQDZOMpHb1kVe+4dhj5QTh6wB69RSbkqxA6CA9Olwq+SSIe/CObbOafaEGyTUmZ1HDIgyTGzH2PgYDz17gxcld11GBKrW4lViIvkblnbMyzjjzxqqJY4CwGjpEBtnwnw3q4GZqQO2Jk7ZK1aJ3s5nJylDMmaLong5BUqDwohBNykuC2OMt+Xg/o0px3uVvz//THjIy4SSRGKwDnoh8d8CIOvi3RA1g6wov8q/Xcm4w6eZhOTgInovO9sKukng3LgTnnY5FXHuCRBZuvi9sy6Bye8If3rG4uPMQ3fLnd/Y7ekDev7oZLViFm7Ldmgmbpu99ezdus+OOdo0YeHegccxAux autom8@dash</text:p>
                </text:list-item>
              </text:list>
            </text:list-item>
          </text:list>
        </text:list-item>
        <text:list-item>
          <text:p text:style-name="List_20_1_Content"> 16x2 LCD text, currently dependent on the host:</text:p>
          <text:list text:style-name="List_20_1">
            <text:list-item>
              <text:p text:style-name="List_20_1_Content"> MCR-Alpha: </text:p>
              <text:p text:style-name="Preformatted_20_Text"> Hello! ODROID! <text:line-break/> - MCR-Alpha - </text:p>
            </text:list-item>
            <text:list-item>
              <text:p text:style-name="List_20_1_Content"> MCR-Gamma: </text:p>
              <text:p text:style-name="Preformatted_20_Text"> Hello! ODROID! <text:line-break/> - MCR-Gamma - </text:p>
            </text:list-item>
            <text:list-item>
              <text:p text:style-name="List_20_1_Content"> MCR-Delta: </text:p>
              <text:p text:style-name="Preformatted_20_Text"> Hello! ODROID! <text:line-break/> - MCR-Delta - </text:p>
            </text:list-item>
            <text:list-item>
              <text:p text:style-name="List_20_1_Content"> MCR-Beta: </text:p>
              <text:p text:style-name="Preformatted_20_Text"> Hello! ODROID! <text:line-break/> - MCR-Beta -<text:s text:c="3"/></text:p>
            </text:list-item>
          </text:list>
        </text:list-item>
      </text:list>
      <text:h text:style-name="Heading_20_5" text:outline-level="5"><text:bookmark-start text:name="__RefHeading___implementation_4"/><text:bookmark-start text:name="implementation"/>Implementation<text:bookmark-end text:name="__RefHeading___implementation_4"/><text:bookmark-end text:name="implementation"/></text:h>
      <text:p text:style-name="Text_20_body">The ODROIDs are now using <text:a xlink:type="simple" xlink:href="https://www.armbian.com/odroid-c2/" text:style-name="Internet_20_link" text:visited-style-name="Visited_20_Internet_20_Link">Armbian</text:a>'s <text:a xlink:type="simple" xlink:href="https://redirect.armbian.com/region/EU/odroidc2/Focal_current_xfce" text:style-name="Internet_20_link" text:visited-style-name="Visited_20_Internet_20_Link">Focal (Fossa) XFCE release</text:a> with an older version (early 2020 release) of the U-Boot bootloader flashed with the <text:a xlink:type="simple" xlink:href="https://archlinuxarm.org/platforms/armv8/amlogic/odroid-c2" text:style-name="Internet_20_link" text:visited-style-name="Visited_20_Internet_20_Link">ArchLinuxARM</text:a> <text:a xlink:type="simple" xlink:href="https://web.archive.org/web/20210216103531/https://archlinuxarm.org/packages/aarch64/uboot-odroid-c2-mainline/files/sd_fusing.sh" text:style-name="Internet_20_link" text:visited-style-name="Visited_20_Internet_20_Link">sd_fusing.sh</text:a> tool.</text:p>
      <text:p text:style-name="Text_20_body">This older bootloader version is flashed instead of using the one that is on the Armbian image, because at the time of installation, the version distributed on Armbian's ISO images is a more recent, broken version. (doesn't boot without a serial adapter connected, Ethernet doesn't work.</text:p>
      <text:p text:style-name="Text_20_body">Then:</text:p>
      <text:list text:style-name="List_20_1" text:continue-numbering="false">
        <text:list-item>
          <text:p text:style-name="List_20_1_Content_First"> an <text:span text:style-name="Source_20_Text">odroid</text:span> user and <text:span text:style-name="Source_20_Text">autom8</text:span> user are created</text:p>
        </text:list-item>
        <text:list-item>
          <text:p text:style-name="List_20_1_Content"> the <text:span text:style-name="Source_20_Text">autom8</text:span> user gets the ssh key added</text:p>
        </text:list-item>
        <text:list-item>
          <text:p text:style-name="List_20_1_Content"> the <text:span text:style-name="Source_20_Text">sudoers</text:span> shutdown commands get added to the '/etc/sudoders' file</text:p>
        </text:list-item>
        <text:list-item>
          <text:p text:style-name="List_20_1_Content"> a file to autostart XFCE, with the <text:span text:style-name="Source_20_Text">odroid</text:span> user is added (lightdm)</text:p>
        </text:list-item>
        <text:list-item>
          <text:p text:style-name="List_20_1_Content"> Add the Barrier SSL key to the Barrier's TrustedServers.txt</text:p>
        </text:list-item>
        <text:list-item>
          <text:p text:style-name="List_20_1_Content"> add files to the <text:span text:style-name="Source_20_Text">odroid</text:span> user's autostart (XFCE) directory:</text:p>
          <text:list text:style-name="List_20_1">
            <text:list-item>
              <text:p text:style-name="List_20_1_Content"> Start Firefox Kiosk mode with the corresponding URL</text:p>
            </text:list-item>
            <text:list-item>
              <text:p text:style-name="List_20_1_Content"> Kill the xfce4 panel/menu bar because otherwise it shows up over the firefox fullscreen until the window is clicked on</text:p>
            </text:list-item>
            <text:list-item>
              <text:p text:style-name="List_20_1_Content_Last"> Start Barrier in client mode that automatically connects to the server (config) with SSL, or in server mode with SSL (confi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7T08::24:39</meta:creation-date>
    <dc:creator>Generated</dc:creator>
    <dc:date>2026-08-17T08::24:39</dc:date>
    <dc:language>en-US</dc:language>
    <meta:editing-cycles>1</meta:editing-cycles>
    <meta:editing-duration>PT0S</meta:editing-duration>
    <dc:title>projects:hardware:command_and_control</dc:title>
  </office:meta>
</office:document-meta>
</file>