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hardware:jump_run_flip-dot_art_display"/><text:bookmark-start text:name="__RefHeading___jump_run_flip-dot_art_display_1"/><text:bookmark-start text:name="jump_run_flip-dot_art_display"/>Jump Run Flip-dot Art Display<text:bookmark-end text:name="__RefHeading___jump_run_flip-dot_art_display_1"/><text:bookmark-end text:name="jump_run_flip-dot_art_display"/></text:h>
      <text:p text:style-name="Text_20_body"><draw:frame draw:style-name="mediaright" draw:name="0" text:anchor-type="paragraph" draw:z-index="0" svg:width="5.2916666666667cm" style:rel-width="100%" svg:height="5.2916666666667cm" style:rel-height="scale"><draw:image xlink:href="/var/www/wiki.c3l.lu/data/media/projects/jump_run_flip-dot_art_display/projects/run.pn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cell">
            <text:p text:style-name="tablealignleft"> Jump Run Flip-dot Art Display </text:p>
          </table:table-cell>
        </table:table-row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>
            <text:p text:style-name="tablealignleft"> Short project description </text:p>
          </table:table-cell>
        </table:table-row>
        <table:table-row>
          <table:table-cell office:value-type="string" table:style-name="tableheader">
            <text:p text:style-name="Table_20_Heading"> Status </text:p>
          </table:table-cell>
          <table:table-cell office:value-type="string" table:style-name="tablecell">
            <text:p text:style-name="tablealignleft"> Planning / Running / Concluded / Suspended / Discontinued </text:p>
          </table:table-cell>
        </table:table-row>
        <table:table-row>
          <table:table-cell office:value-type="string" table:style-name="tableheader">
            <text:p text:style-name="Table_20_Heading"> Contact </text:p>
          </table:table-cell>
          <table:table-cell office:value-type="string" table:style-name="tablecell">
            <text:p text:style-name="tablealignleft"> <text:a xlink:type="simple" xlink:href="https://wiki.c3l.lu/doku.php?id=user:peter" text:style-name="Internet_20_link" text:visited-style-name="Visited_20_Internet_20_Link">peter</text:a> </text:p>
          </table:table-cell>
        </table:table-row>
        <table:table-row>
          <table:table-cell office:value-type="string" table:style-name="tableheader">
            <text:p text:style-name="Table_20_Heading"> Participants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Repository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4::16:45</meta:creation-date>
    <dc:creator>Generated</dc:creator>
    <dc:date>2026-08-12T14::16:45</dc:date>
    <dc:language>en-US</dc:language>
    <meta:editing-cycles>1</meta:editing-cycles>
    <meta:editing-duration>PT0S</meta:editing-duration>
    <dc:title>projects:hardware:jump_run_flip-dot_art_display</dc:title>
  </office:meta>
</office:document-meta>
</file>