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a669376b2af3d2217aa80c1854da922.svg"/>
  <manifest:file-entry manifest:media-type="image/jpeg" manifest:full-path="Pictures/92444ca41176893aeb7c2180fa6d63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ardware:mcd"/><text:bookmark-start text:name="__RefHeading___molecular_construction_device_aka._ultimaker_1"/><text:bookmark-start text:name="molecular_construction_device_aka._ultimaker"/>Molecular Construction Device aka. UltiMaker<text:bookmark-end text:name="__RefHeading___molecular_construction_device_aka._ultimaker_1"/><text:bookmark-end text:name="molecular_construction_device_aka._ultimaker"/></text:h>
      <text:p text:style-name="Text_20_body">The <text:a xlink:type="simple" xlink:href="http://stargate.wikia.com/wiki/Molecular_construction_device" text:style-name="Internet_20_link" text:visited-style-name="Visited_20_Internet_20_Link">Molecular Construction Device</text:a> is a 3D Printer from the company <text:a xlink:type="simple" xlink:href="http://ultimaker.org" text:style-name="Internet_20_link" text:visited-style-name="Visited_20_Internet_20_Link">UltiMaker</text:a>. We have just altered the name, to give it a bit more of a geekier touch related to Stargate SG-1.</text:p>
      <text:h text:style-name="Heading_20_2" text:outline-level="2"><text:bookmark-start text:name="__RefHeading___d_printer_stuff_crowdfunding_2"/><text:bookmark-start text:name="d_printer_stuff_crowdfunding"/>3D printer stuff crowdfunding<text:bookmark-end text:name="__RefHeading___d_printer_stuff_crowdfunding_2"/><text:bookmark-end text:name="d_printer_stuff_crowdfunding"/></text:h>
      <text:p text:style-name="Text_20_body">We will perhaps buy the Ultimaker3, if money allows it <draw:frame draw:style-name="media" draw:name="0" text:anchor-type="as-char" draw:z-index="0" svg:width="" svg:rel-width="100%" svg:height="0cm"><draw:image xlink:href="Pictures/0a669376b2af3d2217aa80c1854da922.svg" xlink:type="simple" xlink:show="embed" xlink:actuate="onLoad"/></draw:frame> .<text:line-break/>
<text:line-break/>
Why the Ultimaker3?<text:line-break/>
<text:line-break/>
* It has the same precision as his predecessor but with 2 nozzels from the start.<text:line-break/>
* The nozzles are far easier to change than on the Ultimaker 2 and the cooling was improved.<text:line-break/>
* You can heat the nozzle up to 280 degrees, which makes it possible to use even an bigger variety of materials.<text:line-break/>
* You can finally use the printing over the USB-port not just over SD-card.<text:line-break/>
<text:line-break/>
<text:a xlink:type="simple" xlink:href="https://ultimaker.com/en/products/ultimaker-3" text:style-name="Internet_20_link" text:visited-style-name="Visited_20_Internet_20_Link">https://ultimaker.com/en/products/ultimaker-3</text:a></text:p>
      <text:h text:style-name="Heading_20_3" text:outline-level="3"><text:bookmark-start text:name="__RefHeading___d_printer_s_3"/><text:bookmark-start text:name="d_printer_s"/>3D printer's<text:bookmark-end text:name="__RefHeading___d_printer_s_3"/><text:bookmark-end text:name="d_printer_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wner </text:p>
          </table:table-cell>
          <table:table-cell office:value-type="string" table:style-name="tableheader">
            <text:p text:style-name="Table_20_Heading"> device </text:p>
          </table:table-cell>
          <table:table-cell office:value-type="string" table:style-name="tableheader">
            <text:p text:style-name="Table_20_Heading">reference </text:p>
          </table:table-cell>
        </table:table-row>
        <table:table-row>
          <table:table-cell office:value-type="string" table:style-name="tablecell">
            <text:p text:style-name="tablealignleft"> C3L </text:p>
          </table:table-cell>
          <table:table-cell office:value-type="string" table:style-name="tablecell">
            <text:p text:style-name="tablealignleft"> UM1 </text:p>
          </table:table-cell>
          <table:table-cell office:value-type="string" table:style-name="tablecell">
            <text:p text:style-name="tablealignleft"> <text:a xlink:type="simple" xlink:href="https://ultimaker.com/en/products/ultimaker-original" text:style-name="Internet_20_link" text:visited-style-name="Visited_20_Internet_20_Link">Ultimaker original</text:a> </text:p>
          </table:table-cell>
        </table:table-row>
        <table:table-row>
          <table:table-cell office:value-type="string" table:style-name="tablecell">
            <text:p text:style-name="tablealignleft"> provided by <text:a xlink:type="simple" xlink:href="https://wiki.c3l.lu/doku.php?id=user:fantawams" text:style-name="Internet_20_link" text:visited-style-name="Visited_20_Internet_20_Link">fantawams</text:a> and <text:a xlink:type="simple" xlink:href="https://wiki.c3l.lu/doku.php?id=user:orimpe" text:style-name="Internet_20_link" text:visited-style-name="Visited_20_Internet_20_Link">orimpe</text:a> </text:p>
          </table:table-cell>
          <table:table-cell office:value-type="string" table:style-name="tablecell">
            <text:p text:style-name="tablealignleft"> UM2 </text:p>
          </table:table-cell>
          <table:table-cell office:value-type="string" table:style-name="tablecell">
            <text:p text:style-name="tablealignleft"> <text:a xlink:type="simple" xlink:href="https://ultimaker.com/en/products/ultimaker-2-plus" text:style-name="Internet_20_link" text:visited-style-name="Visited_20_Internet_20_Link">Ultimaker 2</text:a> </text:p>
          </table:table-cell>
        </table:table-row>
      </table:table>
      <text:h text:style-name="Heading_20_3" text:outline-level="3"><text:bookmark-start text:name="__RefHeading___kufa-workshops_2013_4"/><text:bookmark-start text:name="kufa-workshops_2013"/>KUFA-Workshops 2013<text:bookmark-end text:name="__RefHeading___kufa-workshops_2013_4"/><text:bookmark-end text:name="kufa-workshops_2013"/></text:h>
      <text:p text:style-name="Text_20_body">Thanks to one of our members - who made us aware of the opportunity the commune of Esch-Uelzecht has been offering - we have participated on the "<text:a xlink:type="simple" xlink:href="http://www.esch.lu/citoyen/jeunes/Pages/KUFA-Workshops2013.aspx" text:style-name="Internet_20_link" text:visited-style-name="Visited_20_Internet_20_Link">KUFA-Workshops 2013</text:a>" (Flyer <text:a xlink:type="simple" xlink:href="http://www.esch.lu/citoyen/jeunes/Documents/SJE_vakanz_depliant_final_01.pdf" text:style-name="Internet_20_link" text:visited-style-name="Visited_20_Internet_20_Link">PDF</text:a>) event in end of August of '13.</text:p>
      <text:h text:style-name="Heading_20_3" text:outline-level="3"><text:bookmark-start text:name="__RefHeading___kniwelfest_2015_5"/><text:bookmark-start text:name="kniwelfest_2015"/>Kniwelfest 2015<text:bookmark-end text:name="__RefHeading___kniwelfest_2015_5"/><text:bookmark-end text:name="kniwelfest_2015"/></text:h>
      <text:p text:style-name="Text_20_body"><draw:frame draw:style-name="media" draw:name="1" text:anchor-type="as-char" draw:z-index="1" svg:width="5.2916666666667cm" style:rel-width="100%" svg:height="3.5635682295951cm" style:rel-height="scale"><draw:image xlink:href="Pictures/92444ca41176893aeb7c2180fa6d63c0.jpg" xlink:type="simple" xlink:show="embed" xlink:actuate="onLoad"/></draw:frame></text:p>
      <text:p text:style-name="Text_20_body">The C3L was at the Kniwelfest present, a little Makerfair event located in Echternach.
The two printers was printing the hole day and many people was fascinated by the devices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7T06::30:57</meta:creation-date>
    <dc:creator>Generated</dc:creator>
    <dc:date>2026-08-17T06::30:57</dc:date>
    <dc:language>en-US</dc:language>
    <meta:editing-cycles>1</meta:editing-cycles>
    <meta:editing-duration>PT0S</meta:editing-duration>
    <dc:title>projects:hardware:mcd</dc:title>
  </office:meta>
</office:document-meta>
</file>